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ijgebouw bij het buurthuis ten behoeve van het verzenden/ophalen van pakketjes, Samuel van Houtenstraat 1 te Utrecht,  HZ_WABO-22-440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amuel van Houtenstraat 1 te Utrecht</text:p>
            <text:p text:style-name="common-al">HZ_WABO-22-44041</text:p>
            <text:p text:style-name="common-al">Toelichting: het bouwen van een bijgebouw bij het buurthuis ten behoeve van het verzenden/ophalen van pakketje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0172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172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172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bijgebouw bij het buurthuis ten behoeve van het verzenden/ophalen van pakketjes, Samuel van Houtenstraat 1 te Utrecht,  HZ_WABO-22-44041</meta:user-defined>
    <meta:user-defined meta:name="DCTERMS.W3CDTF/DCTERMS.available">2023-02-16</meta:user-defined>
    <meta:user-defined meta:name="DCTERMS.W3CDTF/OVERHEIDop.jaargang">2023</meta:user-defined>
    <meta:user-defined meta:name="OVERHEIDop.publicationIssue">70172</meta:user-defined>
    <meta:user-defined meta:name="OVERHEIDop.GmbID/DC.identifier">gmb-2023-70172</meta:user-defined>
    <meta:user-defined meta:name="OVERHEIDop.versieInformatie"/>
  </office:meta>
</office:document-meta>
</file>