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vergroten van een kelder onder een nog te bouwen woning , Klompenmaker 9 7951ZE Staphorst,  [SHT02AA06390]  Staphorst AA 6390  </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Z/STH23/016438</text:p>
            <text:p text:style-name="common-al">
            <text:span text:style-name="nadrukvet">Ingekomen:</text:span> 14-02-2023</text:p>
            <text:p text:style-name="common-al">
            <text:span text:style-name="nadrukvet">Locatie:</text:span> Klompenmaker 9 7951ZE Staphorst,  [SHT02AA06390]  Staphorst AA 6390  </text:p>
            <text:p text:style-name="common-al">
            <text:span text:style-name="nadrukvet">Projectomschrijving:</text:span> het vergroten van een kelder onder een nog te bouwen woning </text:p>
            <text:p text:style-name="last-al"> De aanvraag is in te zien bij het Omgevingsloket (op afspraak). Deze bekendmaking is bedoeld als informatie over de nog te behandelen aanvraag. Eventuele bezwaren kunnen pas worden ingediend nadat over de plannen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70064</text:span><text:line-break/><text:date style:data-style-name="dag" text:fixed="true" text:date-value="2023-02-21"/><text:line-break/><text:date style:data-style-name="jaar" text:fixed="true" text:date-value="2023-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064</text:span><text:date style:data-style-name="nicedate" text:fixed="true" text:date-value="2023-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0064</text:span><text:date style:data-style-name="nicedate" text:fixed="true" text:date-value="2023-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6438</meta:user-defined>
    <meta:user-defined meta:name="DCTERMS.abstract">het vergroten van een kelder onder een nog te bouwen woning </meta:user-defined>
    <dc:language>nl</dc:language>
    <meta:user-defined meta:name="OVERHEIDop.locatietype/OVERHEIDop.gebiedsmarkering">Punt</meta:user-defined>
    <meta:user-defined meta:name="DC.title">Aanvraag omgevingsvergunning, het vergroten van een kelder onder een nog te bouwen woning , Klompenmaker 9 7951ZE Staphorst,  [SHT02AA06390]  Staphorst AA 6390</meta:user-defined>
    <meta:user-defined meta:name="DCTERMS.W3CDTF/DCTERMS.available">2023-02-21</meta:user-defined>
    <meta:user-defined meta:name="DCTERMS.W3CDTF/OVERHEIDop.jaargang">2023</meta:user-defined>
    <meta:user-defined meta:name="OVERHEIDop.publicationIssue">70064</meta:user-defined>
    <meta:user-defined meta:name="OVERHEIDop.GmbID/DC.identifier">gmb-2023-70064</meta:user-defined>
    <meta:user-defined meta:name="OVERHEIDop.versieInformatie"/>
  </office:meta>
</office:document-meta>
</file>