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_20230214_115506id809265a-6578-4400-8615-e26584dab9b6.png" manifest:media-type="image/png"/>
  <manifest:file-entry manifest:full-path="Pictures/Afbeelding1ia9c97583-07d4-4c0f-a2e4-dde1f124b9db.jpg" manifest:media-type="image/x-eps"/>
  <manifest:file-entry manifest:full-path="Pictures/Schermafbeelding_20230214_122341ic078c31b-6da1-4991-a513-78bb6f3c6a99.png" manifest:media-type="image/png"/>
  <manifest:file-entry manifest:full-path="Pictures/Schermafbeelding_20230214_122350i97196e2c-b24d-4409-8af6-71cdd4f3378c.png" manifest:media-type="image/png"/>
  <manifest:file-entry manifest:full-path="Pictures/Schermafbeelding_20230214_115506i933e4dbc-49fb-425c-b6ff-2532ae5f486a.png" manifest:media-type="image/png"/>
  <manifest:file-entry manifest:full-path="Pictures/Schermafbeelding_20230214_115531i6352bf86-2369-4761-b834-e403d4c4133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3-1-3">
      <text:list-level-style-bullet text:bullet-char="*" text:level="1">
        <style:list-level-properties text:min-label-width="10mm"/>
      </text:list-level-style-bullet>
    </text:list-style>
    <text:list-style style:name="id1-3-2-1-1-5-1-3-1-3-1">
      <text:list-level-style-bullet text:bullet-char="*" text:level="1">
        <style:list-level-properties text:min-label-width="10mm"/>
      </text:list-level-style-bullet>
    </text:list-style>
    <text:list-style style:name="id1-3-2-1-1-5-1-3-1-3-2">
      <text:list-level-style-bullet text:bullet-char="*" text:level="1">
        <style:list-level-properties text:min-label-width="10mm"/>
      </text:list-level-style-bullet>
    </text:list-style>
    <text:list-style style:name="id1-3-2-1-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1-3-2-3">
      <text:list-level-style-bullet text:bullet-char="*" text:level="1">
        <style:list-level-properties text:min-label-width="10mm"/>
      </text:list-level-style-bullet>
    </text:list-style>
    <text:list-style style:name="id1-3-2-1-1-5-1-3-2-3-1">
      <text:list-level-style-bullet text:bullet-char="*" text:level="1">
        <style:list-level-properties text:min-label-width="10mm"/>
      </text:list-level-style-bullet>
    </text:list-style>
    <text:list-style style:name="id1-3-2-1-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1-3-3-3">
      <text:list-level-style-bullet text:bullet-char="*" text:level="1">
        <style:list-level-properties text:min-label-width="10mm"/>
      </text:list-level-style-bullet>
    </text:list-style>
    <text:list-style style:name="id1-3-2-1-1-5-1-3-3-3-1">
      <text:list-level-style-bullet text:bullet-char="*" text:level="1">
        <style:list-level-properties text:min-label-width="10mm"/>
      </text:list-level-style-bullet>
    </text:list-style>
    <text:list-style style:name="id1-3-2-1-1-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5-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16">
      <text:list-level-style-bullet text:bullet-char="•" text:level="1">
        <style:list-level-properties text:min-label-width="10mm"/>
      </text:list-level-style-bullet>
    </text:list-style>
    <text:list-style style:name="id1-3-2-2-2-3-2-16-1">
      <text:list-level-style-bullet text:bullet-char="•" text:level="1">
        <style:list-level-properties text:min-label-width="10mm"/>
      </text:list-level-style-bullet>
    </text:list-style>
    <text:list-style style:name="id1-3-2-2-2-3-2-16-2">
      <text:list-level-style-bullet text:bullet-char="•" text:level="1">
        <style:list-level-properties text:min-label-width="10mm"/>
      </text:list-level-style-bullet>
    </text:list-style>
    <text:list-style style:name="id1-3-2-2-2-3-2-16-3">
      <text:list-level-style-bullet text:bullet-char="•" text:level="1">
        <style:list-level-properties text:min-label-width="10mm"/>
      </text:list-level-style-bullet>
    </text:list-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5">
      <text:list-level-style-bullet text:bullet-char="•" text:level="1">
        <style:list-level-properties text:min-label-width="10mm"/>
      </text:list-level-style-bullet>
    </text:list-style>
    <text:list-style style:name="id1-3-2-2-2-4-2-2-6">
      <text:list-level-style-bullet text:bullet-char="•" text:level="1">
        <style:list-level-properties text:min-label-width="10mm"/>
      </text:list-level-style-bullet>
    </text:list-style>
    <text:list-style style:name="id1-3-2-2-2-4-2-2-7">
      <text:list-level-style-bullet text:bullet-char="•" text:level="1">
        <style:list-level-properties text:min-label-width="10mm"/>
      </text:list-level-style-bullet>
    </text:list-style>
    <text:list-style style:name="id1-3-2-2-2-4-2-2-8">
      <text:list-level-style-bullet text:bullet-char="•" text:level="1">
        <style:list-level-properties text:min-label-width="10mm"/>
      </text:list-level-style-bullet>
    </text:list-style>
    <text:list-style style:name="id1-3-2-2-2-4-2-2-9">
      <text:list-level-style-bullet text:bullet-char="•" text:level="1">
        <style:list-level-properties text:min-label-width="10mm"/>
      </text:list-level-style-bullet>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3-4-2-9-1-1">
      <style:table-column-properties/>
    </style:style>
    <style:style style:family="table-column" style:parent-style-name="colspec" style:name="id1-3-2-2-3-4-2-9-1-2">
      <style:table-column-properties/>
    </style:style>
    <style:style style:family="table-column" style:parent-style-name="colspec" style:name="id1-3-2-2-3-4-2-9-1-3">
      <style:table-column-properties/>
    </style:style>
    <style:style style:family="table-column" style:parent-style-name="colspec" style:name="id1-3-2-2-3-4-2-9-1-4">
      <style:table-column-properties/>
    </style:style>
    <style:style style:family="table-column" style:parent-style-name="colspec" style:name="id1-3-2-2-3-4-2-9-1-5">
      <style:table-column-properties/>
    </style:style>
    <style:style style:family="table-column" style:parent-style-name="colspec" style:name="id1-3-2-2-3-4-2-9-1-6">
      <style:table-column-properties/>
    </style:style>
    <style:style style:family="table-column" style:parent-style-name="colspec" style:name="id1-3-2-2-3-4-2-9-1-7">
      <style:table-column-properties/>
    </style:style>
    <style:style style:family="table-column" style:parent-style-name="colspec" style:name="id1-3-2-2-3-5-2-3-1-1">
      <style:table-column-properties/>
    </style:style>
    <style:style style:family="table-column" style:parent-style-name="colspec" style:name="id1-3-2-2-3-5-2-3-1-2">
      <style:table-column-properties/>
    </style:style>
    <text:list-style style:name="id1-3-2-2-3-5-2-3-1-3-1-2-1">
      <text:list-level-style-bullet text:bullet-char="➢" text:level="1">
        <style:list-level-properties text:min-label-width="10mm"/>
      </text:list-level-style-bullet>
    </text:list-style>
    <text:list-style style:name="id1-3-2-2-3-5-2-3-1-3-1-2-1-1">
      <text:list-level-style-bullet text:bullet-char="➢" text:level="1">
        <style:list-level-properties text:min-label-width="10mm"/>
      </text:list-level-style-bullet>
    </text:list-style>
    <text:list-style style:name="id1-3-2-2-3-5-2-3-1-3-1-2-2">
      <text:list-level-style-bullet text:bullet-char="➢" text:level="1">
        <style:list-level-properties text:min-label-width="10mm"/>
      </text:list-level-style-bullet>
    </text:list-style>
    <text:list-style style:name="id1-3-2-2-3-5-2-3-1-3-1-2-2-1">
      <text:list-level-style-bullet text:bullet-char="➢" text:level="1">
        <style:list-level-properties text:min-label-width="10mm"/>
      </text:list-level-style-bullet>
    </text:list-style>
    <text:list-style style:name="id1-3-2-2-3-5-2-3-1-3-1-2-3">
      <text:list-level-style-bullet text:bullet-char="➢" text:level="1">
        <style:list-level-properties text:min-label-width="10mm"/>
      </text:list-level-style-bullet>
    </text:list-style>
    <text:list-style style:name="id1-3-2-2-3-5-2-3-1-3-1-2-3-1">
      <text:list-level-style-bullet text:bullet-char="➢" text:level="1">
        <style:list-level-properties text:min-label-width="10mm"/>
      </text:list-level-style-bullet>
    </text:list-style>
    <text:list-style style:name="id1-3-2-2-3-5-2-3-1-3-1-2-4">
      <text:list-level-style-bullet text:bullet-char="➢" text:level="1">
        <style:list-level-properties text:min-label-width="10mm"/>
      </text:list-level-style-bullet>
    </text:list-style>
    <text:list-style style:name="id1-3-2-2-3-5-2-3-1-3-1-2-4-1">
      <text:list-level-style-bullet text:bullet-char="➢" text:level="1">
        <style:list-level-properties text:min-label-width="10mm"/>
      </text:list-level-style-bullet>
    </text:list-style>
    <text:list-style style:name="id1-3-2-2-3-5-2-3-1-3-1-2-4-2">
      <text:list-level-style-bullet text:bullet-char="➢" text:level="1">
        <style:list-level-properties text:min-label-width="10mm"/>
      </text:list-level-style-bullet>
    </text:list-style>
    <text:list-style style:name="id1-3-2-2-3-5-2-3-1-3-1-2-4-3">
      <text:list-level-style-bullet text:bullet-char="➢" text:level="1">
        <style:list-level-properties text:min-label-width="10mm"/>
      </text:list-level-style-bullet>
    </text:list-style>
    <text:list-style style:name="id1-3-2-2-3-5-2-3-1-3-2-2-1">
      <text:list-level-style-bullet text:bullet-char="➢" text:level="1">
        <style:list-level-properties text:min-label-width="10mm"/>
      </text:list-level-style-bullet>
    </text:list-style>
    <text:list-style style:name="id1-3-2-2-3-5-2-3-1-3-2-2-1-1">
      <text:list-level-style-bullet text:bullet-char="➢" text:level="1">
        <style:list-level-properties text:min-label-width="10mm"/>
      </text:list-level-style-bullet>
    </text:list-style>
    <text:list-style style:name="id1-3-2-2-3-5-2-3-1-3-2-2-1-2">
      <text:list-level-style-bullet text:bullet-char="➢" text:level="1">
        <style:list-level-properties text:min-label-width="10mm"/>
      </text:list-level-style-bullet>
    </text:list-style>
    <text:list-style style:name="id1-3-2-2-3-5-2-3-1-3-2-2-1-3">
      <text:list-level-style-bullet text:bullet-char="➢" text:level="1">
        <style:list-level-properties text:min-label-width="10mm"/>
      </text:list-level-style-bullet>
    </text:list-style>
    <text:list-style style:name="id1-3-2-2-3-5-2-3-1-3-2-2-1-4">
      <text:list-level-style-bullet text:bullet-char="➢" text:level="1">
        <style:list-level-properties text:min-label-width="10mm"/>
      </text:list-level-style-bullet>
    </text:list-style>
    <text:list-style style:name="id1-3-2-2-3-5-2-3-1-3-2-2-1-5">
      <text:list-level-style-bullet text:bullet-char="➢" text:level="1">
        <style:list-level-properties text:min-label-width="10mm"/>
      </text:list-level-style-bullet>
    </text:list-style>
    <text:list-style style:name="id1-3-2-2-3-5-2-3-1-3-2-2-1-6">
      <text:list-level-style-bullet text:bullet-char="➢" text:level="1">
        <style:list-level-properties text:min-label-width="10mm"/>
      </text:list-level-style-bullet>
    </text:list-style>
    <text:list-style style:name="id1-3-2-2-3-5-2-3-1-3-2-2-1-7">
      <text:list-level-style-bullet text:bullet-char="➢" text:level="1">
        <style:list-level-properties text:min-label-width="10mm"/>
      </text:list-level-style-bullet>
    </text:list-style>
    <text:list-style style:name="id1-3-2-2-3-5-2-3-1-3-3-2-1">
      <text:list-level-style-bullet text:bullet-char="➢" text:level="1">
        <style:list-level-properties text:min-label-width="10mm"/>
      </text:list-level-style-bullet>
    </text:list-style>
    <text:list-style style:name="id1-3-2-2-3-5-2-3-1-3-3-2-1-1">
      <text:list-level-style-bullet text:bullet-char="➢" text:level="1">
        <style:list-level-properties text:min-label-width="10mm"/>
      </text:list-level-style-bullet>
    </text:list-style>
    <text:list-style style:name="id1-3-2-2-3-5-2-3-1-3-3-2-1-2">
      <text:list-level-style-bullet text:bullet-char="➢" text:level="1">
        <style:list-level-properties text:min-label-width="10mm"/>
      </text:list-level-style-bullet>
    </text:list-style>
    <text:list-style style:name="id1-3-2-2-3-5-2-3-1-3-3-2-1-3">
      <text:list-level-style-bullet text:bullet-char="➢" text:level="1">
        <style:list-level-properties text:min-label-width="10mm"/>
      </text:list-level-style-bullet>
    </text:list-style>
    <text:list-style style:name="id1-3-2-2-3-5-2-3-1-3-3-2-1-4">
      <text:list-level-style-bullet text:bullet-char="➢" text:level="1">
        <style:list-level-properties text:min-label-width="10mm"/>
      </text:list-level-style-bullet>
    </text:list-style>
    <text:list-style style:name="id1-3-2-2-3-5-2-3-1-3-4-2-1">
      <text:list-level-style-bullet text:bullet-char="➢" text:level="1">
        <style:list-level-properties text:min-label-width="10mm"/>
      </text:list-level-style-bullet>
    </text:list-style>
    <text:list-style style:name="id1-3-2-2-3-5-2-3-1-3-4-2-1-1">
      <text:list-level-style-bullet text:bullet-char="➢" text:level="1">
        <style:list-level-properties text:min-label-width="10mm"/>
      </text:list-level-style-bullet>
    </text:list-style>
    <text:list-style style:name="id1-3-2-2-3-5-2-3-1-3-4-2-2">
      <text:list-level-style-bullet text:bullet-char="➢" text:level="1">
        <style:list-level-properties text:min-label-width="10mm"/>
      </text:list-level-style-bullet>
    </text:list-style>
    <text:list-style style:name="id1-3-2-2-3-5-2-3-1-3-4-2-2-1">
      <text:list-level-style-bullet text:bullet-char="➢" text:level="1">
        <style:list-level-properties text:min-label-width="10mm"/>
      </text:list-level-style-bullet>
    </text:list-style>
    <text:list-style style:name="id1-3-2-2-3-5-2-3-1-3-4-2-2-2">
      <text:list-level-style-bullet text:bullet-char="➢" text:level="1">
        <style:list-level-properties text:min-label-width="10mm"/>
      </text:list-level-style-bullet>
    </text:list-style>
    <text:list-style style:name="id1-3-2-2-3-5-2-3-1-3-5-2-1">
      <text:list-level-style-bullet text:bullet-char="➢" text:level="1">
        <style:list-level-properties text:min-label-width="10mm"/>
      </text:list-level-style-bullet>
    </text:list-style>
    <text:list-style style:name="id1-3-2-2-3-5-2-3-1-3-5-2-1-1">
      <text:list-level-style-bullet text:bullet-char="➢" text:level="1">
        <style:list-level-properties text:min-label-width="10mm"/>
      </text:list-level-style-bullet>
    </text:list-style>
    <text:list-style style:name="id1-3-2-2-3-5-2-3-1-3-5-2-2">
      <text:list-level-style-bullet text:bullet-char="➢" text:level="1">
        <style:list-level-properties text:min-label-width="10mm"/>
      </text:list-level-style-bullet>
    </text:list-style>
    <text:list-style style:name="id1-3-2-2-3-5-2-3-1-3-5-2-2-1">
      <text:list-level-style-bullet text:bullet-char="➢" text:level="1">
        <style:list-level-properties text:min-label-width="10mm"/>
      </text:list-level-style-bullet>
    </text:list-style>
    <text:list-style style:name="id1-3-2-2-3-5-2-3-1-3-5-2-2-2">
      <text:list-level-style-bullet text:bullet-char="➢" text:level="1">
        <style:list-level-properties text:min-label-width="10mm"/>
      </text:list-level-style-bullet>
    </text:list-style>
    <text:list-style style:name="id1-3-2-2-3-5-2-3-1-3-5-2-2-3">
      <text:list-level-style-bullet text:bullet-char="➢" text:level="1">
        <style:list-level-properties text:min-label-width="10mm"/>
      </text:list-level-style-bullet>
    </text:list-style>
    <text:list-style style:name="id1-3-2-2-3-5-2-3-1-3-5-2-2-4">
      <text:list-level-style-bullet text:bullet-char="➢" text:level="1">
        <style:list-level-properties text:min-label-width="10mm"/>
      </text:list-level-style-bullet>
    </text:list-style>
    <text:list-style style:name="id1-3-2-2-3-5-2-3-1-3-5-2-2-5">
      <text:list-level-style-bullet text:bullet-char="➢" text:level="1">
        <style:list-level-properties text:min-label-width="10mm"/>
      </text:list-level-style-bullet>
    </text:list-style>
    <text:list-style style:name="id1-3-2-2-3-5-2-3-1-3-5-2-2-6">
      <text:list-level-style-bullet text:bullet-char="➢" text:level="1">
        <style:list-level-properties text:min-label-width="10mm"/>
      </text:list-level-style-bullet>
    </text:list-style>
    <text:list-style style:name="id1-3-2-2-3-5-2-3-1-3-5-2-2-7">
      <text:list-level-style-bullet text:bullet-char="➢" text:level="1">
        <style:list-level-properties text:min-label-width="10mm"/>
      </text:list-level-style-bullet>
    </text:list-style>
    <text:list-style style:name="id1-3-2-2-3-5-2-3-1-3-6-2-1">
      <text:list-level-style-bullet text:bullet-char="➢" text:level="1">
        <style:list-level-properties text:min-label-width="10mm"/>
      </text:list-level-style-bullet>
    </text:list-style>
    <text:list-style style:name="id1-3-2-2-3-5-2-3-1-3-6-2-1-1">
      <text:list-level-style-bullet text:bullet-char="➢" text:level="1">
        <style:list-level-properties text:min-label-width="10mm"/>
      </text:list-level-style-bullet>
    </text:list-style>
    <text:list-style style:name="id1-3-2-2-3-5-2-3-1-3-6-2-1-2">
      <text:list-level-style-bullet text:bullet-char="➢" text:level="1">
        <style:list-level-properties text:min-label-width="10mm"/>
      </text:list-level-style-bullet>
    </text:list-style>
    <text:list-style style:name="id1-3-2-2-3-5-2-3-1-3-6-2-1-3">
      <text:list-level-style-bullet text:bullet-char="➢" text:level="1">
        <style:list-level-properties text:min-label-width="10mm"/>
      </text:list-level-style-bullet>
    </text:list-style>
    <text:list-style style:name="id1-3-2-2-3-5-2-3-1-3-7-2-1">
      <text:list-level-style-bullet text:bullet-char="➢" text:level="1">
        <style:list-level-properties text:min-label-width="10mm"/>
      </text:list-level-style-bullet>
    </text:list-style>
    <text:list-style style:name="id1-3-2-2-3-5-2-3-1-3-7-2-1-1">
      <text:list-level-style-bullet text:bullet-char="➢" text:level="1">
        <style:list-level-properties text:min-label-width="10mm"/>
      </text:list-level-style-bullet>
    </text:list-style>
    <text:list-style style:name="id1-3-2-2-3-5-2-3-1-3-7-2-2">
      <text:list-level-style-bullet text:bullet-char="➢" text:level="1">
        <style:list-level-properties text:min-label-width="10mm"/>
      </text:list-level-style-bullet>
    </text:list-style>
    <text:list-style style:name="id1-3-2-2-3-5-2-3-1-3-7-2-2-1">
      <text:list-level-style-bullet text:bullet-char="➢" text:level="1">
        <style:list-level-properties text:min-label-width="10mm"/>
      </text:list-level-style-bullet>
    </text:list-style>
    <text:list-style style:name="id1-3-2-2-3-5-2-3-1-3-7-2-2-2">
      <text:list-level-style-bullet text:bullet-char="➢" text:level="1">
        <style:list-level-properties text:min-label-width="10mm"/>
      </text:list-level-style-bullet>
    </text:list-style>
    <text:list-style style:name="id1-3-2-2-3-5-2-3-1-3-7-2-2-3">
      <text:list-level-style-bullet text:bullet-char="➢" text:level="1">
        <style:list-level-properties text:min-label-width="10mm"/>
      </text:list-level-style-bullet>
    </text:list-style>
    <text:list-style style:name="id1-3-2-2-3-5-2-3-1-3-7-2-2-4">
      <text:list-level-style-bullet text:bullet-char="➢" text:level="1">
        <style:list-level-properties text:min-label-width="10mm"/>
      </text:list-level-style-bullet>
    </text:list-style>
    <text:list-style style:name="id1-3-2-2-3-5-2-3-1-3-7-2-2-5">
      <text:list-level-style-bullet text:bullet-char="➢" text:level="1">
        <style:list-level-properties text:min-label-width="10mm"/>
      </text:list-level-style-bullet>
    </text:list-style>
    <text:list-style style:name="id1-3-2-2-3-5-2-3-1-3-8-2-1">
      <text:list-level-style-bullet text:bullet-char="➢" text:level="1">
        <style:list-level-properties text:min-label-width="10mm"/>
      </text:list-level-style-bullet>
    </text:list-style>
    <text:list-style style:name="id1-3-2-2-3-5-2-3-1-3-8-2-1-1">
      <text:list-level-style-bullet text:bullet-char="➢" text:level="1">
        <style:list-level-properties text:min-label-width="10mm"/>
      </text:list-level-style-bullet>
    </text:list-style>
    <text:list-style style:name="id1-3-2-2-3-5-2-3-1-3-8-2-1-2">
      <text:list-level-style-bullet text:bullet-char="➢" text:level="1">
        <style:list-level-properties text:min-label-width="10mm"/>
      </text:list-level-style-bullet>
    </text:list-style>
    <style:style style:family="table-column" style:parent-style-name="colspec" style:name="id1-3-2-2-3-5-3-4-1-1">
      <style:table-column-properties/>
    </style:style>
    <style:style style:family="table-column" style:parent-style-name="colspec" style:name="id1-3-2-2-3-6-2-4-1-1">
      <style:table-column-properties/>
    </style:style>
    <style:style style:family="table-column" style:parent-style-name="colspec" style:name="id1-3-2-2-3-6-2-4-1-2">
      <style:table-column-properties/>
    </style:style>
    <text:list-style style:name="id1-3-2-2-3-6-2-4-1-3-1-2-1">
      <text:list-level-style-bullet text:bullet-char="➢" text:level="1">
        <style:list-level-properties text:min-label-width="10mm"/>
      </text:list-level-style-bullet>
    </text:list-style>
    <text:list-style style:name="id1-3-2-2-3-6-2-4-1-3-1-2-1-1">
      <text:list-level-style-bullet text:bullet-char="➢" text:level="1">
        <style:list-level-properties text:min-label-width="10mm"/>
      </text:list-level-style-bullet>
    </text:list-style>
    <text:list-style style:name="id1-3-2-2-3-6-2-4-1-3-1-2-1-2">
      <text:list-level-style-bullet text:bullet-char="➢" text:level="1">
        <style:list-level-properties text:min-label-width="10mm"/>
      </text:list-level-style-bullet>
    </text:list-style>
    <text:list-style style:name="id1-3-2-2-3-6-2-4-1-3-1-2-1-3">
      <text:list-level-style-bullet text:bullet-char="➢" text:level="1">
        <style:list-level-properties text:min-label-width="10mm"/>
      </text:list-level-style-bullet>
    </text:list-style>
    <text:list-style style:name="id1-3-2-2-3-6-2-4-1-3-1-2-1-4">
      <text:list-level-style-bullet text:bullet-char="➢" text:level="1">
        <style:list-level-properties text:min-label-width="10mm"/>
      </text:list-level-style-bullet>
    </text:list-style>
    <text:list-style style:name="id1-3-2-2-3-6-2-4-1-3-2-2-1">
      <text:list-level-style-bullet text:bullet-char="➢" text:level="1">
        <style:list-level-properties text:min-label-width="10mm"/>
      </text:list-level-style-bullet>
    </text:list-style>
    <text:list-style style:name="id1-3-2-2-3-6-2-4-1-3-2-2-1-1">
      <text:list-level-style-bullet text:bullet-char="➢" text:level="1">
        <style:list-level-properties text:min-label-width="10mm"/>
      </text:list-level-style-bullet>
    </text:list-style>
    <text:list-style style:name="id1-3-2-2-3-6-2-4-1-3-2-2-1-2">
      <text:list-level-style-bullet text:bullet-char="➢" text:level="1">
        <style:list-level-properties text:min-label-width="10mm"/>
      </text:list-level-style-bullet>
    </text:list-style>
    <text:list-style style:name="id1-3-2-2-3-6-2-4-1-3-2-2-1-3">
      <text:list-level-style-bullet text:bullet-char="➢" text:level="1">
        <style:list-level-properties text:min-label-width="10mm"/>
      </text:list-level-style-bullet>
    </text:list-style>
    <text:list-style style:name="id1-3-2-2-3-6-2-4-1-3-3-2-1">
      <text:list-level-style-bullet text:bullet-char="➢" text:level="1">
        <style:list-level-properties text:min-label-width="10mm"/>
      </text:list-level-style-bullet>
    </text:list-style>
    <text:list-style style:name="id1-3-2-2-3-6-2-4-1-3-3-2-1-1">
      <text:list-level-style-bullet text:bullet-char="➢" text:level="1">
        <style:list-level-properties text:min-label-width="10mm"/>
      </text:list-level-style-bullet>
    </text:list-style>
    <text:list-style style:name="id1-3-2-2-3-6-2-4-1-3-3-2-1-2">
      <text:list-level-style-bullet text:bullet-char="➢" text:level="1">
        <style:list-level-properties text:min-label-width="10mm"/>
      </text:list-level-style-bullet>
    </text:list-style>
    <text:list-style style:name="id1-3-2-2-3-6-2-4-1-3-3-2-1-3">
      <text:list-level-style-bullet text:bullet-char="➢" text:level="1">
        <style:list-level-properties text:min-label-width="10mm"/>
      </text:list-level-style-bullet>
    </text:list-style>
    <text:list-style style:name="id1-3-2-2-3-6-2-4-1-3-4-2-1">
      <text:list-level-style-bullet text:bullet-char="➢" text:level="1">
        <style:list-level-properties text:min-label-width="10mm"/>
      </text:list-level-style-bullet>
    </text:list-style>
    <text:list-style style:name="id1-3-2-2-3-6-2-4-1-3-4-2-1-1">
      <text:list-level-style-bullet text:bullet-char="➢" text:level="1">
        <style:list-level-properties text:min-label-width="10mm"/>
      </text:list-level-style-bullet>
    </text:list-style>
    <text:list-style style:name="id1-3-2-2-3-6-2-4-1-3-4-2-1-2">
      <text:list-level-style-bullet text:bullet-char="➢" text:level="1">
        <style:list-level-properties text:min-label-width="10mm"/>
      </text:list-level-style-bullet>
    </text:list-style>
    <text:list-style style:name="id1-3-2-2-3-6-2-4-1-3-4-2-1-3">
      <text:list-level-style-bullet text:bullet-char="➢" text:level="1">
        <style:list-level-properties text:min-label-width="10mm"/>
      </text:list-level-style-bullet>
    </text:list-style>
    <text:list-style style:name="id1-3-2-2-3-6-2-4-1-3-4-2-1-4">
      <text:list-level-style-bullet text:bullet-char="➢" text:level="1">
        <style:list-level-properties text:min-label-width="10mm"/>
      </text:list-level-style-bullet>
    </text:list-style>
    <text:list-style style:name="id1-3-2-2-3-6-2-4-1-3-4-2-1-5">
      <text:list-level-style-bullet text:bullet-char="➢" text:level="1">
        <style:list-level-properties text:min-label-width="10mm"/>
      </text:list-level-style-bullet>
    </text:list-style>
    <text:list-style style:name="id1-3-2-2-3-6-2-4-1-3-4-2-1-6">
      <text:list-level-style-bullet text:bullet-char="➢" text:level="1">
        <style:list-level-properties text:min-label-width="10mm"/>
      </text:list-level-style-bullet>
    </text:list-style>
    <text:list-style style:name="id1-3-2-2-3-6-2-4-1-3-4-2-3">
      <text:list-level-style-bullet text:bullet-char="➢" text:level="1">
        <style:list-level-properties text:min-label-width="10mm"/>
      </text:list-level-style-bullet>
    </text:list-style>
    <text:list-style style:name="id1-3-2-2-3-6-2-4-1-3-4-2-3-1">
      <text:list-level-style-bullet text:bullet-char="➢" text:level="1">
        <style:list-level-properties text:min-label-width="10mm"/>
      </text:list-level-style-bullet>
    </text:list-style>
    <text:list-style style:name="id1-3-2-2-3-6-2-4-1-3-4-2-3-2">
      <text:list-level-style-bullet text:bullet-char="➢" text:level="1">
        <style:list-level-properties text:min-label-width="10mm"/>
      </text:list-level-style-bullet>
    </text:list-style>
    <text:list-style style:name="id1-3-2-2-3-6-2-4-1-3-4-2-3-3">
      <text:list-level-style-bullet text:bullet-char="➢" text:level="1">
        <style:list-level-properties text:min-label-width="10mm"/>
      </text:list-level-style-bullet>
    </text:list-style>
    <text:list-style style:name="id1-3-2-2-3-6-2-4-1-3-5-2-1">
      <text:list-level-style-bullet text:bullet-char="➢" text:level="1">
        <style:list-level-properties text:min-label-width="10mm"/>
      </text:list-level-style-bullet>
    </text:list-style>
    <text:list-style style:name="id1-3-2-2-3-6-2-4-1-3-5-2-1-1">
      <text:list-level-style-bullet text:bullet-char="➢" text:level="1">
        <style:list-level-properties text:min-label-width="10mm"/>
      </text:list-level-style-bullet>
    </text:list-style>
    <text:list-style style:name="id1-3-2-2-3-6-2-4-1-3-5-2-1-2">
      <text:list-level-style-bullet text:bullet-char="➢" text:level="1">
        <style:list-level-properties text:min-label-width="10mm"/>
      </text:list-level-style-bullet>
    </text:list-style>
    <text:list-style style:name="id1-3-2-2-3-6-2-4-1-3-5-2-1-3">
      <text:list-level-style-bullet text:bullet-char="➢" text:level="1">
        <style:list-level-properties text:min-label-width="10mm"/>
      </text:list-level-style-bullet>
    </text:list-style>
    <text:list-style style:name="id1-3-2-2-3-6-2-4-1-3-5-2-1-4">
      <text:list-level-style-bullet text:bullet-char="➢" text:level="1">
        <style:list-level-properties text:min-label-width="10mm"/>
      </text:list-level-style-bullet>
    </text:list-style>
    <text:list-style style:name="id1-3-2-2-3-6-2-4-1-3-6-2-1">
      <text:list-level-style-bullet text:bullet-char="➢" text:level="1">
        <style:list-level-properties text:min-label-width="10mm"/>
      </text:list-level-style-bullet>
    </text:list-style>
    <text:list-style style:name="id1-3-2-2-3-6-2-4-1-3-6-2-1-1">
      <text:list-level-style-bullet text:bullet-char="➢" text:level="1">
        <style:list-level-properties text:min-label-width="10mm"/>
      </text:list-level-style-bullet>
    </text:list-style>
    <text:list-style style:name="id1-3-2-2-3-6-2-4-1-3-6-2-1-2">
      <text:list-level-style-bullet text:bullet-char="➢" text:level="1">
        <style:list-level-properties text:min-label-width="10mm"/>
      </text:list-level-style-bullet>
    </text:list-style>
    <text:list-style style:name="id1-3-2-2-3-6-2-4-1-3-6-2-1-3">
      <text:list-level-style-bullet text:bullet-char="➢" text:level="1">
        <style:list-level-properties text:min-label-width="10mm"/>
      </text:list-level-style-bullet>
    </text:list-style>
    <text:list-style style:name="id1-3-2-2-3-6-2-4-1-3-6-2-1-4">
      <text:list-level-style-bullet text:bullet-char="➢" text:level="1">
        <style:list-level-properties text:min-label-width="10mm"/>
      </text:list-level-style-bullet>
    </text:list-style>
    <text:list-style style:name="id1-3-2-2-3-6-2-4-1-3-7-2-1">
      <text:list-level-style-bullet text:bullet-char="➢" text:level="1">
        <style:list-level-properties text:min-label-width="10mm"/>
      </text:list-level-style-bullet>
    </text:list-style>
    <text:list-style style:name="id1-3-2-2-3-6-2-4-1-3-7-2-1-1">
      <text:list-level-style-bullet text:bullet-char="➢" text:level="1">
        <style:list-level-properties text:min-label-width="10mm"/>
      </text:list-level-style-bullet>
    </text:list-style>
    <text:list-style style:name="id1-3-2-2-3-6-2-4-1-3-7-2-1-2">
      <text:list-level-style-bullet text:bullet-char="➢" text:level="1">
        <style:list-level-properties text:min-label-width="10mm"/>
      </text:list-level-style-bullet>
    </text:list-style>
    <text:list-style style:name="id1-3-2-2-3-6-2-4-1-3-7-2-1-3">
      <text:list-level-style-bullet text:bullet-char="➢" text:level="1">
        <style:list-level-properties text:min-label-width="10mm"/>
      </text:list-level-style-bullet>
    </text:list-style>
    <text:list-style style:name="id1-3-2-2-3-6-2-4-1-3-8-2-1">
      <text:list-level-style-bullet text:bullet-char="➢" text:level="1">
        <style:list-level-properties text:min-label-width="10mm"/>
      </text:list-level-style-bullet>
    </text:list-style>
    <text:list-style style:name="id1-3-2-2-3-6-2-4-1-3-8-2-1-1">
      <text:list-level-style-bullet text:bullet-char="➢" text:level="1">
        <style:list-level-properties text:min-label-width="10mm"/>
      </text:list-level-style-bullet>
    </text:list-style>
    <text:list-style style:name="id1-3-2-2-3-6-2-4-1-3-8-2-1-2">
      <text:list-level-style-bullet text:bullet-char="➢" text:level="1">
        <style:list-level-properties text:min-label-width="10mm"/>
      </text:list-level-style-bullet>
    </text:list-style>
    <text:list-style style:name="id1-3-2-2-3-6-2-4-1-3-8-2-1-3">
      <text:list-level-style-bullet text:bullet-char="➢" text:level="1">
        <style:list-level-properties text:min-label-width="10mm"/>
      </text:list-level-style-bullet>
    </text:list-style>
    <style:style style:family="table-column" style:parent-style-name="colspec" style:name="id1-3-2-2-3-6-3-3-1-1">
      <style:table-column-properties/>
    </style:style>
    <style:style style:family="table-column" style:parent-style-name="colspec" style:name="id1-3-2-2-3-6-3-3-1-2">
      <style:table-column-properties/>
    </style:style>
    <style:style style:family="table-column" style:parent-style-name="colspec" style:name="id1-3-2-2-3-6-3-3-1-3">
      <style:table-column-properties/>
    </style:style>
    <style:style style:family="table-column" style:parent-style-name="colspec" style:name="id1-3-2-2-3-6-3-3-1-4">
      <style:table-column-properties/>
    </style:style>
    <style:style style:family="table-column" style:parent-style-name="colspec" style:name="id1-3-2-2-3-6-3-3-1-5">
      <style:table-column-properties/>
    </style:style>
    <style:style style:family="table-column" style:parent-style-name="colspec" style:name="id1-3-2-2-3-6-3-3-1-6">
      <style:table-column-properties/>
    </style:style>
    <style:style style:family="table-column" style:parent-style-name="colspec" style:name="id1-3-2-2-3-6-3-3-1-7">
      <style:table-column-properties/>
    </style:style>
    <text:list-style style:name="id1-3-2-2-3-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Reclamenota 2019</text:p>
      <text:section text:name="regeling_id1-3-2" text:style-name="regeling">
        <text:section text:name="aanhef_id1-3-2-1" text:style-name="aanhef">
          <text:section text:name="preambule_id1-3-2-1-1" text:style-name="preambule">
            <text:p text:style-name="al">De raad van de gemeente Zoetermeer heeft op 27 januari 2020 besloten: </text:p>
            <text:p text:style-name="al"/>
            <text:list text:style-name="id1-3-2-1-1-3">
              <text:list-item text:style-override="id1-3-2-1-1-3-1">
                <text:number>1.</text:number>
                <text:p text:style-name="al">De Reclamenota 2019 en daarmee de onderstaande uitgangspunten vast te stellen:</text:p>
                <text:list text:style-name="id1-3-2-1-1-3-1-3">
                  <text:list-item text:style-override="id1-3-2-1-1-3-1-3-1">
                    <text:number>a.</text:number>
                    <text:p text:style-name="al">Actualiseren en bestendigen huidig beleid.</text:p>
                  </text:list-item>
                  <text:list-item text:style-override="id1-3-2-1-1-3-1-3-2">
                    <text:number>b.</text:number>
                    <text:p text:style-name="al">Reclame passend bij een goed ondernemersklimaat en passend bij de gebieden waar het prettig wonen en verblijven is.</text:p>
                  </text:list-item>
                  <text:list-item text:style-override="id1-3-2-1-1-3-1-3-3">
                    <text:number>c.</text:number>
                    <text:p text:style-name="al">Reclame voor niet-commerciële instellingen mogelijk maken/houden.</text:p>
                  </text:list-item>
                  <text:list-item text:style-override="id1-3-2-1-1-3-1-3-4">
                    <text:number>d.</text:number>
                    <text:p text:style-name="al">Aansluiten van de gebieden op de gebiedskaart uit de Welstandsnota.</text:p>
                  </text:list-item>
                </text:list>
              </text:list-item>
            </text:list>
            <text:p text:style-name="al">Met dien verstande dat</text:p>
            <text:list text:style-name="id1-3-2-1-1-5">
              <text:list-item text:style-override="id1-3-2-1-1-5-1">
                <text:number>I.</text:number>
                <text:p text:style-name="al">In tabel hoofdstuk 3.3.:</text:p>
                <text:list text:style-name="id1-3-2-1-1-5-1-3">
                  <text:list-item text:style-override="id1-3-2-1-1-5-1-3-1">
                    <text:number>a.</text:number>
                    <text:p text:style-name="al">te schrappen de bullets in de tabel die betrekking hebben op de lichtreclame, genoemd in het gebied Historische kern:</text:p>
                    <text:list text:style-name="id1-3-2-1-1-5-1-3-1-3">
                      <text:list-item text:style-override="id1-3-2-1-1-5-1-3-1-3-1">
                        <text:number>*</text:number>
                        <text:p text:style-name="al">Lichtreclame in de vorm van losse (doos)letters e/o onderstreping is toegestaan.</text:p>
                      </text:list-item>
                      <text:list-item text:style-override="id1-3-2-1-1-5-1-3-1-3-2">
                        <text:number>*</text:number>
                        <text:p text:style-name="al">Lichtbolletjes, lichtslangen, knipperende verlichting, bewegende onderdelen en projecties zijn niet toegestaan.</text:p>
                      </text:list-item>
                    </text:list>
                  </text:list-item>
                  <text:list-item text:style-override="id1-3-2-1-1-5-1-3-2">
                    <text:number>b.</text:number>
                    <text:p text:style-name="al">te schrappen de bullet in de tabel die betrekking heeft op de lichtreclame, genoemd in het gebied Historische Linten:</text:p>
                    <text:list text:style-name="id1-3-2-1-1-5-1-3-2-3">
                      <text:list-item text:style-override="id1-3-2-1-1-5-1-3-2-3-1">
                        <text:number>*</text:number>
                        <text:p text:style-name="al">Lichtreclame in de vorm van losse (doos) letters en/of onderstreping is toegestaan.</text:p>
                      </text:list-item>
                    </text:list>
                  </text:list-item>
                  <text:list-item text:style-override="id1-3-2-1-1-5-1-3-3">
                    <text:number>c.</text:number>
                    <text:p text:style-name="al">te schrappen de bullet in de tabel die betrekking heeft op de lichtreclame, genoemd in het gebied Centrum:</text:p>
                    <text:list text:style-name="id1-3-2-1-1-5-1-3-3-3">
                      <text:list-item text:style-override="id1-3-2-1-1-5-1-3-3-3-1">
                        <text:number>*</text:number>
                        <text:p text:style-name="al">Lichtreclame in de vorm van losse (doos) letters en/of onderstreping is toegestaan.</text:p>
                      </text:list-item>
                    </text:list>
                  </text:list-item>
                  <text:list-item text:style-override="id1-3-2-1-1-5-1-3-4">
                    <text:number>d.</text:number>
                    <text:p text:style-name="al">toe te voegen in de tabel bij alle gebieden afzonderlijk: <text:span text:style-name="nadrukcur">Een lichtreclame-uiting wordt altijd getoetst aan de Richtlijnen lichthinder</text:span>.</text:p>
                  </text:list-item>
                </text:list>
              </text:list-item>
              <text:list-item text:style-override="id1-3-2-1-1-5-2">
                <text:number>II.</text:number>
                <text:p text:style-name="al">In tabel hoofdstuk 3.4. :</text:p>
                <text:p text:style-name="al">toe te voegen in de tabel bij alle gebieden afzonderlijk: <text:span text:style-name="nadrukcur">Voor aanvullende voorschriften over lichtreclame-uitingen wordt mede verwezen naar de Richtlijnen lichthinder</text:span>.</text:p>
                <text:p text:style-name="al"/>
              </text:list-item>
              <text:list-item text:style-override="id1-3-2-1-1-5-3">
                <text:number>2.</text:number>
                <text:p text:style-name="al">Het eindverslag samenspraakproces reclamebeleid vast te stellen.</text:p>
              </text:list-item>
              <text:list-item text:style-override="id1-3-2-1-1-5-4">
                <text:number>3.</text:number>
                <text:p text:style-name="al">Motie 1510-03 hiermee als afgedaan te beschouwen.</text:p>
              </text:list-item>
              <text:list-item text:style-override="id1-3-2-1-1-5-5">
                <text:number>4.</text:number>
                <text:p text:style-name="al">Reclamestructuurplan 1998 in te trekken;</text:p>
              </text:list-item>
              <text:list-item text:style-override="id1-3-2-1-1-5-6">
                <text:number>5.</text:number>
                <text:p text:style-name="al">Nota buitenreclame 2010 in te trekk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Waarom een reclamenota?</text:p>
            <text:section text:name="artikel_id1-3-2-2-1-2" text:style-name="artikel">
              <text:p text:style-name="artikel_kop_titel"><text:span text:style-name="artikel_kop_label"/> </text:p>
              <text:p text:style-name="al">Reclames in de openbare ruimte kunnen het aanzien en de beleving van een gebied bepalen. Onder druk van onderlinge concurrentie bij ondernemers worden reclames groter en opzichtiger. Dit kan uiteindelijk leiden tot een ongewenst straatbeeld.</text:p>
              <text:p text:style-name="al"/>
              <text:p text:style-name="al">Voor de ondernemer heeft reclame een belangrijke betekenis. Hij wil een zo groot mogelijk publiek bereiken. Dit kan op verschillende manieren. Hierbij speelt het formaat van de reclame-uiting een rol: hoe groter, hoe duidelijker. Maar ook het gebruik van opvallende kleuren en afwijkende vormen trekt de aandacht van de consument. Dit met één doel: de consument moet de ondernemer weten te vinden voor het afnemen van diensten of de aankoop van goederen.</text:p>
              <text:p text:style-name="al"/>
              <text:p text:style-name="al">Wanneer het gaat om reclame-uitingen in de openbare ruimte, speelt de gemeente ook een belangrijke rol. Ons doel is namelijk het behouden of creëren van een aantrekkelijke verblijfsomgeving. Uiteraard denken we daarbij ook aan de belangen van ondernemers.</text:p>
              <text:p text:style-name="al"/>
              <text:p text:style-name="al">Aanleiding</text:p>
              <text:p text:style-name="al">De gemeente Zoetermeer heeft verschillende beleidstukken waarin we naar reclame verwijzen. Het reclamestructuurplan 1998, de Reclamenota 2010 en de richtlijnen voor lichthinder uit 2015 bevatten de voornaamste regels die wij hanteren om reclame toe te staan in de gemeente. Daarnaast zijn er regels opgenomen in de Welstandsnota 2012, in bestemmingsplannen en in beeldkwaliteitsplannen. </text:p>
              <text:p text:style-name="al"/>
              <text:p text:style-name="al">De marktontwikkelingen gaan snel en laten zien dat er behoefte is aan één vindplaats en een update van het reclamebeleid. Waar mogelijk, is het bovengenoemde beleid samengevoegd tot één Reclamenota. In deze nieuwe Reclamenota wordt richting gegeven aan het al dan niet toestaan van reclamevormen en voorwaarden. </text:p>
              <text:p text:style-name="al"/>
              <text:p text:style-name="al">Deze Reclamenota moet een dynamisch document worden. Dit omdat reclame maken trendgevoelig is. Daarom gaan we de nota op gezette tijden evalueren en daar waar nodig bijstellen. Zo blijft de Reclamenota up-to-date en bruikbaar.</text:p>
              <text:p text:style-name="al"/>
              <text:p text:style-name="al">In deze nota komen enkele begrippen voor die de meeste mensen niet dagelijks gebruiken. De uitleg van deze begrippen staat in Bijlage A.</text:p>
            </text:section>
            <text:p text:style-name="hoofdstuk_bottom"/>
          </text:section>
          <text:section text:name="hoofdstuk_id1-3-2-2-2" text:style-name="hoofdstuk">
            <text:p text:style-name="hoofdstuk_kop"><text:span text:style-name="label">Hoofdstuk</text:span> <text:span text:style-name="nr">2:</text:span> Wat eraan vooraf ging en wat regelt deze Reclamenota nu?</text:p>
            <text:section text:name="artikel_id1-3-2-2-2-2" text:style-name="artikel">
              <text:p text:style-name="artikel_kop_titel"><text:span text:style-name="artikel_kop_label"/> </text:p>
              <text:p text:style-name="al">
              <text:span text:style-name="nadrukondlijn">Waarom is deze Reclamenota nodig?</text:span>
            </text:p>
              <text:p text:style-name="al">In 2015 zijn er grote debatten gevoerd over reclame van een restaurant. Destijds bleek onder meer dat de scheiding tussen vergunningplichtige en vergunningsvrije reclame niet duidelijk was. Dit moest veranderen. Bovendien leefde de wens de Reclamenota vooruitlopend op de Omgevingswet al ‘Omgevingswet-proof’ te maken. </text:p>
              <text:p text:style-name="al">Er is toen naar een oplossing gezocht en gevonden in tijdelijk beleid. Na evaluatie met diverse partijen is gebleken dat dit tijdelijke beleid goed werkt. Er zijn sindsdien geen klachten of incidenten meer geweest.</text:p>
              <text:p text:style-name="al"/>
              <text:p text:style-name="al">
              <text:span text:style-name="nadrukondlijn">Wat is er te vinden in deze Reclamenota?</text:span>
            </text:p>
              <text:p text:style-name="al">Naast het algemene deel, wat valt er wel en wat niet onder deze Reclamenota, kunt u in hoofdstuk 3 de criteria terugvinden waaraan reclame moet voldoen.</text:p>
              <text:p text:style-name="al"/>
              <text:p text:style-name="al">De gemeente Zoetermeer heeft twee soorten reclames.</text:p>
              <text:p text:style-name="al">Ten eerste kent men vergunningsvrije reclame, zoals beschreven in artikel 4.16 van de Algemene plaatselijke verordening (Apv). Voor de vergunningsvrije reclame zijn criteria nodig en deze staan vervat in hoofdstuk 3.3. van deze nota.</text:p>
              <text:p text:style-name="al"/>
              <text:p text:style-name="al">Daarnaast zijn er reclame-uitingen die zijn te kwalificeren als bouwwerken. Deze reclame is vergunningplichtig op grond van de Wet algemene bepalingen omgevingsrecht (Wabo). Ook hiervoor zijn criteria nodig en deze staan vervat in hoofdstuk 3.4. De vergunningplichtige reclames worden daarnaast door de stadsbouwmeester getoetst die daarbij de welstandscriteria en beeldkwaliteitsplannen meeneemt in de beoordeling.</text:p>
              <text:p text:style-name="al"/>
              <text:p text:style-name="al">Tenslotte heeft de gemeente Zoetermeer “Richtlijnen voor het toetsen van lichthinder door lichtreclame” vastgesteld. Deze richtlijnen zijn niet in deze Reclamenota opgenomen, deze blijven als apart besluit bestaan om aan te kunnen blijven toetsen. </text:p>
              <text:p text:style-name="al"/>
              <text:p text:style-name="al">In deze Reclamenota sluiten we aan op de welstandsgebiedenkaart, waardoor we zoveel als mogelijk Omgevingswet klaar zijn.</text:p>
              <text:p text:style-name="al"/>
              <text:p text:style-name="al">Dit hoofdstuk gaat verder in op de juridische vragen welke wetgeving van toepassing is en wat de Reclamenota wél en wat de Reclamenota niet regelt. </text:p>
              <text:p text:style-name="al"/>
            </text:section>
            <text:section text:name="paragraaf_id1-3-2-2-2-3" text:style-name="paragraaf">
              <text:p text:style-name="paragraaf_kop"><text:span text:style-name="label"/> <text:span text:style-name="nr">2.1</text:span> Wat valt wel onder deze Reclamenota? </text:p>
              <text:section text:name="structuurtekst_id1-3-2-2-2-3-2" text:style-name="structuurtekst">
                <text:p text:style-name="al">Reclame-uitingen worden gereguleerd door de Wabo en Apv. </text:p>
                <text:p text:style-name="al"/>
                <text:list text:style-name="id1-3-2-2-2-3-2-3">
                  <text:list-item text:style-override="id1-3-2-2-2-3-2-3-1">
                    <text:number>a.</text:number>
                    <text:p text:style-name="al">Wet algemene bepalingen omgevingsrecht </text:p>
                  </text:list-item>
                </text:list>
                <text:p text:style-name="al">Indien een reclame-uiting is aan te merken als een bouwwerk, is daarvoor een omgevingsvergunning vereist (artikel 2.1, eerste lid, aanhef en onder a, Wabo). Het maakt daarin niet uit of het bouwwerk op eigen terrein of op gemeentegrond komt te staan. Voorbeelden van bouwwerken op het gebied van reclame zijn reclamemasten en billboards.</text:p>
                <text:p text:style-name="al"/>
                <text:p text:style-name="al">De bouwaanvraag moet onder meer getoetst worden aan artikel 2.10, eerste lid, onder d van de Wabo. Op grond van die bepaling wordt een omgevingsvergunning voor het bouwen geweigerd, indien het uiterlijk of de plaatsing van het bouwwerk waarop de aanvraag betrekking heeft, zowel op zichzelf beschouwd als in verband met de omgeving of de te verwachten ontwikkeling daarvan, in strijd is met redelijke eisen van welstand, beoordeeld naar de criteria, bedoeld in artikel 12a, eerste lid, onder a van de Woningwet, tenzij het bevoegd gezag van oordeel is dat de omgevingsvergunning niettemin moet worden verleend.</text:p>
                <text:p text:style-name="al"/>
                <text:p text:style-name="al">Op grond van artikel 12a, eerste lid van de Woningwet stelt de gemeenteraad een welstandsnota vast, inhoudende beleidsregels waarin de criteria zijn opgenomen die het bevoegd gezag toepast bij de beoordeling:</text:p>
                <text:list text:style-name="id1-3-2-2-2-3-2-9">
                  <text:list-item text:style-override="id1-3-2-2-2-3-2-9-1">
                    <text:number>1.</text:number>
                    <text:p text:style-name="al">of het uiterlijk en de plaatsing van een bouwwerk waarop de aanvraag om een omgevingsvergunning voor het bouwen van een bouwwerk betrekking heeft, zowel op zichzelf beschouwd, als in verband met de omgeving of de te verwachten ontwikkeling daarvan, in strijd zijn met de redelijke eisen van welstand;</text:p>
                  </text:list-item>
                  <text:list-item text:style-override="id1-3-2-2-2-3-2-9-2">
                    <text:number>2.</text:number>
                    <text:p text:style-name="al">of het uiterlijk van een bestaand bouwwerk in ernstige mate in strijd is met redelijke eisen van welstand.</text:p>
                  </text:list-item>
                </text:list>
                <text:p text:style-name="al">De gemeenteraad van Zoetermeer heeft in april 2012 de Welstandsnota Zoetermeer vastgesteld, waarin bedoelde criteria zijn vastgelegd, gespecificeerd naar gebied, en naar aard van het bouwwerk. Deze Welstandsnota bevat geen criteria die specifiek zien op reclame-uitingen. Deze Reclamenota regelt daarom in aanvulling op de Welstandsnota 2012 specifieke criteria, bedoeld in artikel 12a, eerste lid, onder a van de Woningwet, voor de beoordeling van reclame-uitingen die op grond van artikel 2.1, eerste lid, aanhef en onder a, Wabo (bouw)vergunningplichtig zijn. Deze criteria staan in de paragraaf [3.4] van deze Reclamenota.</text:p>
                <text:p text:style-name="al"/>
                <text:list text:style-name="id1-3-2-2-2-3-2-12">
                  <text:list-item text:style-override="id1-3-2-2-2-3-2-12-1">
                    <text:number>b.</text:number>
                    <text:p text:style-name="al">Algemene plaatselijke verordening Zoetermeer</text:p>
                  </text:list-item>
                </text:list>
                <text:p text:style-name="al">Niet alle reclame-uitingen zijn aan te merken als een bouwwerk. Omdat ook dat soort ‘niet-bouwvergunningplichtige’ reclames ontsierend of hinderlijk kunnen zijn, is daaromtrent in de Apv een regeling getroffen. </text:p>
                <text:p text:style-name="al"/>
                <text:p text:style-name="al">Op grond van artikel 4:16 van de Apv is het verboden op of aan een onroerende zaak handelsreclame te maken of te voeren door middel van een opschrift, aankondiging of afbeelding waardoor:</text:p>
                <text:list text:style-name="id1-3-2-2-2-3-2-16">
                  <text:list-item text:style-override="id1-3-2-2-2-3-2-16-1">
                    <text:number>•</text:number>
                    <text:p text:style-name="al">het verkeer in gevaar wordt gebracht;</text:p>
                  </text:list-item>
                  <text:list-item text:style-override="id1-3-2-2-2-3-2-16-2">
                    <text:number>•</text:number>
                    <text:p text:style-name="al">hinder ontstaat voor de omgeving; of wat</text:p>
                  </text:list-item>
                  <text:list-item text:style-override="id1-3-2-2-2-3-2-16-3">
                    <text:number>•</text:number>
                    <text:p text:style-name="al">ontsierend of hinderlijk is gelet op het door de raad vastgestelde beleid. </text:p>
                  </text:list-item>
                </text:list>
                <text:p text:style-name="al">Paragraaf [3.3] van deze Reclamenota bevat het beleid, waarnaar in artikel 4:16 Apv wordt verwezen. Als een reclame-uiting niet vergunningplichtig is op grond van artikel 2.1, eerste lid, aanhef en onder a, Wabo én voldoet aan paragraaf [3.3] van deze nota, is deze reclame-uiting niet in strijd met de Apv en mag zo’n uiting worden aangebracht<text:note text:id="noot_id1-3-2-2-2-3-2-17-1" text:note-class="footnote"><text:note-citation text:label="1">1</text:note-citation><text:note-body><text:p text:style-name="noot.al">Op dit moment geldt er één vergunningstelsel namelijk o.g.v. de Wabo. De Apv kent geen vergunningstelsel. Hier gaat het om een algemene regel.</text:p></text:note-body></text:note>. </text:p>
                <text:p text:style-name="al"/>
              </text:section>
            </text:section>
            <text:section text:name="paragraaf_id1-3-2-2-2-4" text:style-name="paragraaf">
              <text:p text:style-name="paragraaf_kop"><text:span text:style-name="label"/> <text:span text:style-name="nr">2.2</text:span> Wat valt niet onder deze Reclamenota?</text:p>
              <text:section text:name="structuurtekst_id1-3-2-2-2-4-2" text:style-name="structuurtekst">
                <text:p text:style-name="al">Onder deze Reclamenota vallen niet:</text:p>
                <text:list text:style-name="id1-3-2-2-2-4-2-2">
                  <text:list-item text:style-override="id1-3-2-2-2-4-2-2-1">
                    <text:number>•</text:number>
                    <text:p text:style-name="al">Terrassen, terrasschotten en menuborden bij horecagelegenheden. Dat is geregeld in de Nadere regels voor het uitbaten van een terras gemeente Zoetermeer;</text:p>
                  </text:list-item>
                  <text:list-item text:style-override="id1-3-2-2-2-4-2-2-2">
                    <text:number>•</text:number>
                    <text:p text:style-name="al">Uitstallingen. Dit zijn losse elementen die in de openbare ruimte worden geplaatst (zoals stoep- en reclameborden). Dit is geregeld in de Nadere regels voor het plaatsen van voorwerpen op of aan de weg en Uitstallingenbeleid Dorpsstraat.</text:p>
                  </text:list-item>
                  <text:list-item text:style-override="id1-3-2-2-2-4-2-2-3">
                    <text:number>•</text:number>
                    <text:p text:style-name="al">Bussen of andere rijdende voertuigen met reclame, met uitzondering van voertuigen die rondrijden met de bedoeling reclame te maken; </text:p>
                  </text:list-item>
                  <text:list-item text:style-override="id1-3-2-2-2-4-2-2-4">
                    <text:number>•</text:number>
                    <text:p text:style-name="al">Voertuigen die geparkeerd staan met het doel om handelsreclame te maken. Deze voertuigen vallen onder het verbod van artikel 5:6 Apv;</text:p>
                  </text:list-item>
                  <text:list-item text:style-override="id1-3-2-2-2-4-2-2-5">
                    <text:number>•</text:number>
                    <text:p text:style-name="al">Reclame via flyeren en promotieartikelen en dergelijke; </text:p>
                  </text:list-item>
                  <text:list-item text:style-override="id1-3-2-2-2-4-2-2-6">
                    <text:number>•</text:number>
                    <text:p text:style-name="al">Standplaatsen en evenementen. Dat is geregeld in actualisering evenementenbeleid 2016. </text:p>
                  </text:list-item>
                  <text:list-item text:style-override="id1-3-2-2-2-4-2-2-7">
                    <text:number>•</text:number>
                    <text:p text:style-name="al">Reclame-uitingen op en rondom een evenemententerrein. Deze uitingen worden geregeld via de evenementenvergunning op grond van de Apv;</text:p>
                  </text:list-item>
                  <text:list-item text:style-override="id1-3-2-2-2-4-2-2-8">
                    <text:number>•</text:number>
                    <text:p text:style-name="al">Algemene mededelingen vanuit de overheid, politie, brandweer en andere hulpdiensten. </text:p>
                  </text:list-item>
                  <text:list-item text:style-override="id1-3-2-2-2-4-2-2-9">
                    <text:number>•</text:number>
                    <text:p text:style-name="al">De beoordeling van lichthinder vanwege (licht)reclame. Dat is geregeld in de richtlijnen voor het toetsen van lichthinder door lichtreclame. </text:p>
                  </text:list-item>
                </text:list>
              </text:section>
            </text:section>
            <text:p text:style-name="hoofdstuk_bottom"/>
          </text:section>
          <text:section text:name="hoofdstuk_id1-3-2-2-3" text:style-name="hoofdstuk">
            <text:p text:style-name="hoofdstuk_kop"><text:span text:style-name="label">Hoofdstuk</text:span> <text:span text:style-name="nr">3</text:span> De Reclamenota 2019</text:p>
            <text:section text:name="artikel_id1-3-2-2-3-2" text:style-name="artikel">
              <text:p text:style-name="artikel_kop_titel"><text:span text:style-name="artikel_kop_label"/> </text:p>
              <text:p text:style-name="al">Dit hoofdstuk bevat regels voor reclame-uitingen die op grond van artikel 2.1, eerste lid, aanhef en onder a, Wabo vergunningplichtig zijn én voor reclame-uitingen die dat niet zijn, maar vallen onder het regime van artikel 4:16 Apv.</text:p>
              <text:p text:style-name="al"/>
            </text:section>
            <text:section text:name="paragraaf_id1-3-2-2-3-3" text:style-name="paragraaf">
              <text:p text:style-name="paragraaf_kop"><text:span text:style-name="label"/> <text:span text:style-name="nr">3.1</text:span> Aansluiting gebiedenkaart Welstandsnota</text:p>
              <text:section text:name="structuurtekst_id1-3-2-2-3-3-2" text:style-name="structuurtekst">
                <text:p text:style-name="al">De Reclamenota sluit aan bij de gebiedenkaart zoals deze in de Welstandsnota beschreven is. De nummering is in overeenstemming met de Welstandsnota en het kleurgebruik overeenkomstig de gebiedenkaart welstand zie hieronder in het klein en groter in bijlage C.</text:p>
                <text:p text:style-name="al"/>
                <text:p text:style-name="al">
                <draw:frame><draw:text-box><text:section text:name="plaatje_id1-3-2-2-3-3-2-3-1" text:style-name="plaatje">
                  <text:p text:style-name="illustratie_id1-3-2-2-3-3-2-3-1-1"><draw:frame draw:style-name="illustratie_id1-3-2-2-3-3-2-3-1-1" text:anchor-type="paragraph" svg:width="120mm" svg:height="43.4mm"><draw:image xlink:href="Pictures/Schermafbeelding_20230214_115506id809265a-6578-4400-8615-e26584dab9b6.png" xlink:type="simple"/></draw:frame></text:p>
                </text:section></draw:text-box></draw:frame>
              </text:p>
                <text:p text:style-name="al">
                <draw:frame><draw:text-box><text:section text:name="plaatje_id1-3-2-2-3-3-2-4-1" text:style-name="plaatje">
                  <text:p text:style-name="illustratie_id1-3-2-2-3-3-2-4-1-1"><draw:frame draw:style-name="illustratie_id1-3-2-2-3-3-2-4-1-1" text:anchor-type="paragraph" svg:width="120mm" svg:height="86.1mm"><draw:image xlink:href="Pictures/Afbeelding1ia9c97583-07d4-4c0f-a2e4-dde1f124b9db.jpg" xlink:type="simple"/></draw:frame></text:p>
                </text:section></draw:text-box></draw:frame>
              </text:p>
                <text:p text:style-name="al"/>
              </text:section>
            </text:section>
            <text:section text:name="paragraaf_id1-3-2-2-3-4" text:style-name="paragraaf">
              <text:p text:style-name="paragraaf_kop"><text:span text:style-name="label"/> <text:span text:style-name="nr">3.2</text:span> Reclamedoelen</text:p>
              <text:section text:name="structuurtekst_id1-3-2-2-3-4-2" text:style-name="structuurtekst">
                <text:p text:style-name="al">Reclame wordt onderverdeeld in verschillende reclamedoelen en daarvoor toe te passen vormen van reclame. Per reclamedoel wordt bepaald waar dat specifieke doel wel of niet toelaatbaar is. De gemeente hanteert hiervoor de volgende indeling:</text:p>
                <text:p text:style-name="al"/>
                <text:list text:style-name="id1-3-2-2-3-4-2-3">
                  <text:list-item text:style-override="id1-3-2-2-3-4-2-3-1">
                    <text:number>A.</text:number>
                    <text:p text:style-name="al">Naamsbekendheid van bedrijven en/of gebouw</text:p>
                    <text:p text:style-name="al">Bijvoorbeeld door de volgende middelen: gevelreclame, borden, uithangborden, vlaggen en banieren.</text:p>
                  </text:list-item>
                  <text:list-item text:style-override="id1-3-2-2-3-4-2-3-2">
                    <text:number>B.</text:number>
                    <text:p text:style-name="al">Het verwijzen naar de aanwezigheid van een bedrijf en/of gebouw</text:p>
                    <text:p text:style-name="al">Bijvoorbeeld door de volgende middelen: reclame aan lichtmasten, borden en speciale masten.</text:p>
                  </text:list-item>
                  <text:list-item text:style-override="id1-3-2-2-3-4-2-3-3">
                    <text:number>C.</text:number>
                    <text:p text:style-name="al">Reclame voor sociaal-maatschappelijke, culturele en gemeentelijke uitingen inclusief citymarketing en overige niet-commerciële doelen </text:p>
                    <text:p text:style-name="al">Bijvoorbeeld door de volgende middelen: Driehoeksborden/A0 formaat</text:p>
                  </text:list-item>
                  <text:list-item text:style-override="id1-3-2-2-3-4-2-3-4">
                    <text:number>D.</text:number>
                    <text:p text:style-name="al">Handelsreclame of commerciële reclame zoals het profileren van merken.</text:p>
                    <text:p text:style-name="al">Bijvoorbeeld door de volgende middelen: reclame op de winkelpui, uithangborden, reclame langs sportvelden, vitrines, billboards, (LED) displays, abriposters etc.</text:p>
                  </text:list-item>
                </text:list>
                <text:p text:style-name="al">
                <text:span text:style-name="nadrukvet">Matrix</text:span>
              </text:p>
                <text:p text:style-name="al">In onderstaande matrix worden de vier reclamedoelen in verband gebracht met de verschillende gebiedsdelen die elk een eigen samenhangende karakteristiek hebben. Hiermee wordt per gebiedsdeel aangegeven voor welk(e) doel(en) reclame toelaatbaar is.</text:p>
                <text:p text:style-name="al">De uitkomsten zijn aangegeven in een matrix waarbij horizontaal de 4 verschillende reclamedoelen zijn aangegeven en verticaal de soorten gebieden. Deze matrix wordt gebruikt bij de beoordeling van aanvragen om omgevingsvergunning en bij het handhavingsbeleid.</text:p>
                <text:p text:style-name="al"/>
                <text:p text:style-name="al">Tabel reclamedoelen per gebied</text:p>
                <text:section text:name="table_id1-3-2-2-3-4-2-9" text:style-name="table">
                  <text:p text:style-name="table_top"/>
                  <table:table table:style-name="tgroup">
                    <table:table-column table:style-name="id1-3-2-2-3-4-2-9-1-1"/>
                    <table:table-column table:style-name="id1-3-2-2-3-4-2-9-1-2"/>
                    <table:table-column table:style-name="id1-3-2-2-3-4-2-9-1-3"/>
                    <table:table-column table:style-name="id1-3-2-2-3-4-2-9-1-4"/>
                    <table:table-column table:style-name="id1-3-2-2-3-4-2-9-1-5"/>
                    <table:table-column table:style-name="id1-3-2-2-3-4-2-9-1-6"/>
                    <table:table-column table:style-name="id1-3-2-2-3-4-2-9-1-7"/>
                    <table:table-row table:style-name="row">
                      <table:table-cell table:style-name="cell_frame_all" table:number-rows-spanned="1" table:number-columns-spanned="7">
                        <text:p text:style-name="table_al">
                          <text:span text:style-name="nadrukvet">Doelen</text:span>
                        </text:p>
                      </table:table-cell>
                    </table:table-row>
                    <table:table-row table:style-name="row">
                      <table:table-cell table:style-name="cell_frame_all" table:number-rows-spanned="1" table:number-columns-spanned="4"/>
                      <table:table-cell table:style-name="cell_frame_all" table:number-rows-spanned="1" table:number-columns-spanned="3">
                        <text:p text:style-name="table_al">Profileren merken via: <text:span text:style-name="nadrukvet">D</text:span></text:p>
                      </table:table-cell>
                    </table:table-row>
                    <table:table-row table:style-name="row">
                      <table:table-cell table:style-name="cell_frame_all" table:number-rows-spanned="1" table:number-columns-spanned="1">
                        <text:p text:style-name="table_al">
                          <text:span text:style-name="nadrukvet">Gebieden</text:span>
                        </text:p>
                      </table:table-cell>
                      <table:table-cell table:style-name="cell_frame_all" table:number-rows-spanned="1" table:number-columns-spanned="1">
                        <text:p text:style-name="table_al">Kenbaar maken gebouw/ bedrijf</text:p>
                        <text:p text:style-name="table_al">
                          <text:span text:style-name="nadrukvet">A</text:span>
                        </text:p>
                      </table:table-cell>
                      <table:table-cell table:style-name="cell_frame_all" table:number-rows-spanned="1" table:number-columns-spanned="1">
                        <text:p text:style-name="table_al">Verwijzing naar gebouw/ bedrijf</text:p>
                        <text:p text:style-name="table_al">
                          <text:span text:style-name="nadrukvet">B</text:span>
                        </text:p>
                      </table:table-cell>
                      <table:table-cell table:style-name="cell_frame_all" table:number-rows-spanned="1" table:number-columns-spanned="1">
                        <text:p text:style-name="table_al">Officiële Affichering</text:p>
                        <text:p text:style-name="table_al">
                          <text:span text:style-name="nadrukvet">C</text:span>
                        </text:p>
                      </table:table-cell>
                      <table:table-cell table:style-name="cell_frame_all" table:number-rows-spanned="1" table:number-columns-spanned="1">
                        <text:p text:style-name="table_al">Ondernemers</text:p>
                      </table:table-cell>
                      <table:table-cell table:style-name="cell_frame_all" table:number-rows-spanned="1" table:number-columns-spanned="1">
                        <text:p text:style-name="table_al">Sportorganisaties</text:p>
                      </table:table-cell>
                      <table:table-cell table:style-name="cell_frame_all" table:number-rows-spanned="1" table:number-columns-spanned="1">
                        <text:p text:style-name="table_al">Gemeente</text:p>
                      </table:table-cell>
                    </table:table-row>
                    <table:table-row table:style-name="row">
                      <table:table-cell table:style-name="cell_frame_all" table:number-rows-spanned="1" table:number-columns-spanned="1">
                        <text:p text:style-name="table_al">Woonwijken (4 t/m 12)</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Centrum (2)</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istorische kern (1)</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istorische linten (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Kantoor en bedrijven (13)</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Snel- en hoofdwegennet structuur (14)</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Parken (15)</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Polders (16)</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Nee</text:p>
                      </table:table-cell>
                    </table:table-row>
                  </table:table>
                  <text:p text:style-name="table_bottom"/>
                </text:section>
                <text:p text:style-name="al">Ja”= uitsluitend naar binnen gericht; uitsluitend binnen de accommodatie.</text:p>
                <text:p text:style-name="al"/>
              </text:section>
            </text:section>
            <text:section text:name="paragraaf_id1-3-2-2-3-5" text:style-name="paragraaf">
              <text:p text:style-name="paragraaf_kop"><text:span text:style-name="label"/> <text:span text:style-name="nr">3.3</text:span> Criteria reclame-uitingen artikel 4:16 Apv </text:p>
              <text:section text:name="structuurtekst_id1-3-2-2-3-5-2" text:style-name="structuurtekst">
                <text:p text:style-name="al">Met andere woorden: als de reclame-uiting aan onderstaande eisen voldoet, dan is deze reclame-uiting zonder nadere vergunning toegestaan.</text:p>
                <text:p text:style-name="al"/>
                <text:section text:name="table_id1-3-2-2-3-5-2-3" text:style-name="table">
                  <text:p text:style-name="table_top"/>
                  <table:table table:style-name="tgroup">
                    <table:table-column table:style-name="id1-3-2-2-3-5-2-3-1-1"/>
                    <table:table-column table:style-name="id1-3-2-2-3-5-2-3-1-2"/>
                    <table:table-row table:style-name="row">
                      <table:table-cell table:style-name="cell_frame_all" table:number-rows-spanned="1" table:number-columns-spanned="1">
                        <text:p text:style-name="table_al">
                          <text:span text:style-name="nadrukvet">Woonwijken (4 t/m 12)</text:span>
                        </text:p>
                      </table:table-cell>
                      <table:table-cell table:style-name="cell_frame_all" table:number-rows-spanned="1" table:number-columns-spanned="1">
                        <text:list text:style-name="id1-3-2-2-3-5-2-3-1-3-1-2-1">
                          <text:list-item text:style-override="id1-3-2-2-3-5-2-3-1-3-1-2-1-1">
                            <text:number>➢</text:number>
                            <text:p text:style-name="table_al">Voor gronden met een andere bestemming dan een woonbestemming is per gebouw één gevelaanduiding toegestaan. </text:p>
                            <text:p text:style-name="table_al">Hoogte: max. 0,5 m</text:p>
                            <text:p text:style-name="table_al">Breedte: max. 2,5 m</text:p>
                          </text:list-item>
                        </text:list>
                        <text:list text:style-name="id1-3-2-2-3-5-2-3-1-3-1-2-2">
                          <text:list-item text:style-override="id1-3-2-2-3-5-2-3-1-3-1-2-2-1">
                            <text:number>➢</text:number>
                            <text:p text:style-name="table_al">Daarnaast per bedrijf één handelsnaam in gevelvlak: Hoogte max 0,4 m, breedte: max. 2,5 m. </text:p>
                            <text:p text:style-name="table_al">Indien loodrecht op de gevel: Hoogte: max 0,6 m, breedte: max 0,6 m</text:p>
                          </text:list-item>
                        </text:list>
                        <text:list text:style-name="id1-3-2-2-3-5-2-3-1-3-1-2-3">
                          <text:list-item text:style-override="id1-3-2-2-3-5-2-3-1-3-1-2-3-1">
                            <text:number>➢</text:number>
                            <text:p text:style-name="table_al">Voor gronden met een woonbestemming is per woning met bedrijf aan huis of huisgebonden beroep één gevelaanduiding toegestaan.</text:p>
                            <text:p text:style-name="table_al">Hoogte: max. 0,5 m</text:p>
                            <text:p text:style-name="table_al">Breedte: max. 0,5 m</text:p>
                          </text:list-item>
                        </text:list>
                        <text:list text:style-name="id1-3-2-2-3-5-2-3-1-3-1-2-4">
                          <text:list-item text:style-override="id1-3-2-2-3-5-2-3-1-3-1-2-4-1">
                            <text:number>➢</text:number>
                            <text:p text:style-name="table_al">Het oppervlak van gevelreclame mag niet meer zijn dan 5% van het totale geveloppervlak waarop de reclame is geplaatst.</text:p>
                          </text:list-item>
                          <text:list-item text:style-override="id1-3-2-2-3-5-2-3-1-3-1-2-4-2">
                            <text:number>➢</text:number>
                            <text:p text:style-name="table_al">Voor wijk- en buurtcentra is per twee stramienen of 2 maal 25 m² geveloppervlak één naamaanduiding in het gevelvlak óf één naamaanduiding loodrecht op de gevel toegestaan.</text:p>
                            <text:p text:style-name="table_al">Indien loodrecht op de gevel: Hoogte: max 0,6 m, breedte: max 0,6 m</text:p>
                            <text:p text:style-name="table_al">In gevelvlak: Hoogte: max. 0.6 m, Breedte: max. 2.5 m. Aan de gevel van het gebouw op de bouwlaag op maaiveldniveau of tot max. 1,5 m op de bouwlaag daarboven met losse (doos) letters. </text:p>
                          </text:list-item>
                          <text:list-item text:style-override="id1-3-2-2-3-5-2-3-1-3-1-2-4-3">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Historische kern (1) </text:span>
                        </text:p>
                      </table:table-cell>
                      <table:table-cell table:style-name="cell_frame_all" table:number-rows-spanned="1" table:number-columns-spanned="1">
                        <text:list text:style-name="id1-3-2-2-3-5-2-3-1-3-2-2-1">
                          <text:list-item text:style-override="id1-3-2-2-3-5-2-3-1-3-2-2-1-1">
                            <text:number>➢</text:number>
                            <text:p text:style-name="table_al">Per gebouw zijn twee gevelaanduidingen toegestaan. </text:p>
                          </text:list-item>
                          <text:list-item text:style-override="id1-3-2-2-3-5-2-3-1-3-2-2-1-2">
                            <text:number>➢</text:number>
                            <text:p text:style-name="table_al">Op een gebouw dat op een hoek staat, zijn twee aanduidingen per gevel toegestaan. </text:p>
                          </text:list-item>
                          <text:list-item text:style-override="id1-3-2-2-3-5-2-3-1-3-2-2-1-3">
                            <text:number>➢</text:number>
                            <text:p text:style-name="table_al">In het gevelvlak mag de aanduiding maximaal 0.4 m x 2.5 m bedragen met losse (doos) letters, loodrecht op de gevel maximaal 0.4 x 0.4 meter.</text:p>
                          </text:list-item>
                          <text:list-item text:style-override="id1-3-2-2-3-5-2-3-1-3-2-2-1-4">
                            <text:number>➢</text:number>
                            <text:p text:style-name="table_al">Per gebouw is één vlag toegestaan. Maximale lengte vlaggenstok 1.50 meter. </text:p>
                          </text:list-item>
                          <text:list-item text:style-override="id1-3-2-2-3-5-2-3-1-3-2-2-1-5">
                            <text:number>➢</text:number>
                            <text:p text:style-name="table_al">Reclame op zonneschermen en markiezen zijn toegestaan als losse letters met naamsaanduiding van het bedrijf aan de onderzijde (de flap) van het scherm (volant). </text:p>
                          </text:list-item>
                          <text:list-item text:style-override="id1-3-2-2-3-5-2-3-1-3-2-2-1-6">
                            <text:number>➢</text:number>
                            <text:p text:style-name="table_al">De reclame-uitingen bevinden zich tot max. 1 m op de bouwlaag op maaiveldniveau de begane grond zone, waarbij minimaal 0.25 m ruimte onder de ramen van de eerste verdieping moet overblijven.</text:p>
                          </text:list-item>
                          <text:list-item text:style-override="id1-3-2-2-3-5-2-3-1-3-2-2-1-7">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Historische linten (3)</text:span>
                        </text:p>
                      </table:table-cell>
                      <table:table-cell table:style-name="cell_frame_all" table:number-rows-spanned="1" table:number-columns-spanned="1">
                        <text:list text:style-name="id1-3-2-2-3-5-2-3-1-3-3-2-1">
                          <text:list-item text:style-override="id1-3-2-2-3-5-2-3-1-3-3-2-1-1">
                            <text:number>➢</text:number>
                            <text:p text:style-name="table_al">Per gebouw/bedrijf is één gevelaanduiding toegestaan. Het formaat daarvan mag niet groter zijn dan hoogte 0.6 m x breedte 2.5 m. </text:p>
                          </text:list-item>
                          <text:list-item text:style-override="id1-3-2-2-3-5-2-3-1-3-3-2-1-2">
                            <text:number>➢</text:number>
                            <text:p text:style-name="table_al">Gebouwen/bedrijven met een bruto vloeroppervlak van meer dan 1000 m2, mogen maximaal twee aanduidingen van hoogte 0.6 m x breedte 2.5 m aan de gevel hebben. </text:p>
                          </text:list-item>
                          <text:list-item text:style-override="id1-3-2-2-3-5-2-3-1-3-3-2-1-3">
                            <text:number>➢</text:number>
                            <text:p text:style-name="table_al">Het oppervlak van gevelreclame mag nooit meer zijn dan 5% van het totale geveloppervlak waarop de reclame geplaatst is.</text:p>
                          </text:list-item>
                          <text:list-item text:style-override="id1-3-2-2-3-5-2-3-1-3-3-2-1-4">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Centrum (2)</text:span>
                        </text:p>
                      </table:table-cell>
                      <table:table-cell table:style-name="cell_frame_all" table:number-rows-spanned="1" table:number-columns-spanned="1">
                        <text:list text:style-name="id1-3-2-2-3-5-2-3-1-3-4-2-1">
                          <text:list-item text:style-override="id1-3-2-2-3-5-2-3-1-3-4-2-1-1">
                            <text:number>➢</text:number>
                            <text:p text:style-name="table_al">Aantal: per twee stramienen of 2 maal 25 m² geveloppervlak één naamaanduiding in het gevelvlak óf één naamaanduiding loodrecht op de gevel.</text:p>
                            <text:p text:style-name="table_al"> In gevelvlak: Hoogte: max. 0.6 m, breedte: max. 2.5 m. Aan de gevel van het gebouw op de bouwlaag op maaiveldniveau of tot max. 1,5 m op de bouwlaag daarboven.</text:p>
                            <text:p text:style-name="table_al"> Indien loodrecht op de gevel: Hoogte: max. 0,65 m, breedte: max. 0,65 m</text:p>
                          </text:list-item>
                        </text:list>
                        <text:list text:style-name="id1-3-2-2-3-5-2-3-1-3-4-2-2">
                          <text:list-item text:style-override="id1-3-2-2-3-5-2-3-1-3-4-2-2-1">
                            <text:number>➢</text:number>
                            <text:p text:style-name="table_al">Daarnaast per bedrijf één handelsnaam in gevelvlak: Hoogte max 0,4 m, breedte: max. 2,5 m.</text:p>
                          </text:list-item>
                          <text:list-item text:style-override="id1-3-2-2-3-5-2-3-1-3-4-2-2-2">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 Kantoor- en bedrijventerreinen (13)</text:span>
                        </text:p>
                      </table:table-cell>
                      <table:table-cell table:style-name="cell_frame_all" table:number-rows-spanned="1" table:number-columns-spanned="1">
                        <text:list text:style-name="id1-3-2-2-3-5-2-3-1-3-5-2-1">
                          <text:list-item text:style-override="id1-3-2-2-3-5-2-3-1-3-5-2-1-1">
                            <text:number>➢</text:number>
                            <text:p text:style-name="table_al">Het aantal reclame-aanduidingen aan de gevel is afhankelijk van de grootte van de gevel of gevels die naar de openbare weg zijn gericht. Totaal geveloppervlak van de gevel(s) naar de direct aanliggende openbare weg:</text:p>
                            <text:p text:style-name="table_al">&lt;500 m2: totaal twee gevelaanduidingen toegestaan.</text:p>
                            <text:p text:style-name="table_al">&gt;500 m2 en &lt; 1000 m2: totaal drie gevelaanduidingen toegestaan.</text:p>
                            <text:p text:style-name="table_al">&gt;1000 m2: totaal vier gevelaanduidingen toegestaan.</text:p>
                          </text:list-item>
                        </text:list>
                        <text:list text:style-name="id1-3-2-2-3-5-2-3-1-3-5-2-2">
                          <text:list-item text:style-override="id1-3-2-2-3-5-2-3-1-3-5-2-2-1">
                            <text:number>➢</text:number>
                            <text:p text:style-name="table_al">Een gevelaanduiding bedraagt max. 1 x 5 m. Het totaal aan reclame mag per bedrijf mag niet meer oppervlak innemen dan 10% van het totale geveloppervlak waarop de reclame geplaatst is.</text:p>
                          </text:list-item>
                          <text:list-item text:style-override="id1-3-2-2-3-5-2-3-1-3-5-2-2-2">
                            <text:number>➢</text:number>
                            <text:p text:style-name="table_al">Bij bedrijfsverzamelgebouwen bestaande uit kantoorunits (gestapeld, gemeenschappelijke hoofdentree) gelden bovenstaande afmetingen en aantallen reclameaanduidingen.</text:p>
                          </text:list-item>
                          <text:list-item text:style-override="id1-3-2-2-3-5-2-3-1-3-5-2-2-3">
                            <text:number>➢</text:number>
                            <text:p text:style-name="table_al">Bij bedrijfsverzamelgebouwen met bedrijfsunits (geschakeld, met eigen entree, unit gelegen op maaiveld of eventueel de verdieping daarboven) is één gevelaanduiding per bedrijfsunit toegestaan.</text:p>
                          </text:list-item>
                          <text:list-item text:style-override="id1-3-2-2-3-5-2-3-1-3-5-2-2-4">
                            <text:number>➢</text:number>
                            <text:p text:style-name="table_al">Elk bedrijf groter dan 1000 m2 bruto vloeroppervlak mag één eigen naam voeren op het gebouw, naast de hoofdaanduiding van het bedrijfsverzamelgebouw. Een gevelaanduiding bedraagt max. 1 x 5 m.</text:p>
                          </text:list-item>
                          <text:list-item text:style-override="id1-3-2-2-3-5-2-3-1-3-5-2-2-5">
                            <text:number>➢</text:number>
                            <text:p text:style-name="table_al">De gevelaanduiding is beperkt tot logo en naamsaanduiding van het bedrijf/gebouw.</text:p>
                          </text:list-item>
                          <text:list-item text:style-override="id1-3-2-2-3-5-2-3-1-3-5-2-2-6">
                            <text:number>➢</text:number>
                            <text:p text:style-name="table_al">Geen gevelaanduidingen die merk- en productreclames bevat en geen gevelaanduidingen die niet aan het bedrijf en/of locatie gebonden zijn. </text:p>
                          </text:list-item>
                          <text:list-item text:style-override="id1-3-2-2-3-5-2-3-1-3-5-2-2-7">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Snelweg , hoofdwegen structuur en randstadrail (14)</text:span>
                        </text:p>
                      </table:table-cell>
                      <table:table-cell table:style-name="cell_frame_all" table:number-rows-spanned="1" table:number-columns-spanned="1">
                        <text:list text:style-name="id1-3-2-2-3-5-2-3-1-3-6-2-1">
                          <text:list-item text:style-override="id1-3-2-2-3-5-2-3-1-3-6-2-1-1">
                            <text:number>➢</text:number>
                            <text:p text:style-name="table_al">Merkreclame op de stations worden beoordeeld door de NS, HTM of Prorail.</text:p>
                          </text:list-item>
                          <text:list-item text:style-override="id1-3-2-2-3-5-2-3-1-3-6-2-1-2">
                            <text:number>➢</text:number>
                            <text:p text:style-name="table_al">Voor kantoren en bedrijven gelegen in de hoofdwegenstructuur gelden dezelfde reclamecriteria als beschreven bij Kantoor- en bedrijventerreinen (13)</text:p>
                          </text:list-item>
                          <text:list-item text:style-override="id1-3-2-2-3-5-2-3-1-3-6-2-1-3">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Parken (15)</text:span>
                        </text:p>
                      </table:table-cell>
                      <table:table-cell table:style-name="cell_frame_all" table:number-rows-spanned="1" table:number-columns-spanned="1">
                        <text:list text:style-name="id1-3-2-2-3-5-2-3-1-3-7-2-1">
                          <text:list-item text:style-override="id1-3-2-2-3-5-2-3-1-3-7-2-1-1">
                            <text:number>➢</text:number>
                            <text:p text:style-name="table_al">Eén naamaanduiding (max. hoogte 0.6 m x breedte 2.5 m) in de vorm van één gevelaanduiding, één bord of één banier per (verenigings)gebouw/ bedrijf</text:p>
                          </text:list-item>
                        </text:list>
                        <text:list text:style-name="id1-3-2-2-3-5-2-3-1-3-7-2-2">
                          <text:list-item text:style-override="id1-3-2-2-3-5-2-3-1-3-7-2-2-1">
                            <text:number>➢</text:number>
                            <text:p text:style-name="table_al">Eén extra naamsaanduiding bij grote gebouwen van meer dan 1000 m2 bvo. </text:p>
                          </text:list-item>
                          <text:list-item text:style-override="id1-3-2-2-3-5-2-3-1-3-7-2-2-2">
                            <text:number>➢</text:number>
                            <text:p text:style-name="table_al">Het totale oppervlak van de reclame mag niet groter zijn dan 5% van het geveloppervlak waarop de reclame geplaatst is.</text:p>
                          </text:list-item>
                          <text:list-item text:style-override="id1-3-2-2-3-5-2-3-1-3-7-2-2-3">
                            <text:number>➢</text:number>
                            <text:p text:style-name="table_al">
                              <text:span text:style-name="nadrukcur">Handelsreclame</text:span> dient altijd intern gericht te zijn.</text:p>
                          </text:list-item>
                          <text:list-item text:style-override="id1-3-2-2-3-5-2-3-1-3-7-2-2-4">
                            <text:number>➢</text:number>
                            <text:p text:style-name="table_al">Bij horecabedrijven is naast de naamsaanduiding één gevelaanduiding met <text:span text:style-name="nadrukcur">handelsreclame</text:span> toegestaan. (max. hoogte 0.4 m x breedte 1 m)</text:p>
                          </text:list-item>
                          <text:list-item text:style-override="id1-3-2-2-3-5-2-3-1-3-7-2-2-5">
                            <text:number>➢</text:number>
                            <text:p text:style-name="table_al">Een lichtreclame-uiting wordt altijd getoetst aan de Richtlijnen lichthinder.</text:p>
                          </text:list-item>
                        </text:list>
                      </table:table-cell>
                    </table:table-row>
                    <table:table-row table:style-name="row">
                      <table:table-cell table:style-name="cell_frame_all" table:number-rows-spanned="1" table:number-columns-spanned="1">
                        <text:p text:style-name="table_al">
                          <text:span text:style-name="nadrukvet">Polders (16)</text:span>
                        </text:p>
                      </table:table-cell>
                      <table:table-cell table:style-name="cell_frame_all" table:number-rows-spanned="1" table:number-columns-spanned="1">
                        <text:list text:style-name="id1-3-2-2-3-5-2-3-1-3-8-2-1">
                          <text:list-item text:style-override="id1-3-2-2-3-5-2-3-1-3-8-2-1-1">
                            <text:number>➢</text:number>
                            <text:p text:style-name="table_al">Eén naamaanduiding (max. hoogte 0.6 m x breedte 1.5 m) in de vorm van één gevelaanduiding, één bord of één banier per (verenigings)gebouw/ bedrijf.</text:p>
                          </text:list-item>
                          <text:list-item text:style-override="id1-3-2-2-3-5-2-3-1-3-8-2-1-2">
                            <text:number>➢</text:number>
                            <text:p text:style-name="table_al">Een lichtreclame-uiting wordt altijd getoetst aan de Richtlijnen lichthinder.</text:p>
                          </text:list-item>
                        </text:list>
                      </table:table-cell>
                    </table:table-row>
                  </table:table>
                  <text:p text:style-name="table_bottom"/>
                </text:section>
              </text:section>
              <text:section text:name="artikel_id1-3-2-2-3-5-3" text:style-name="artikel">
                <text:p text:style-name="artikel_kop_titel"><text:span text:style-name="artikel_kop_label"/> <text:span text:style-name="artikel_kop_nr">3.3.1</text:span> Invulling begrippen op grond van artikel 4.16 Apv</text:p>
                <text:p text:style-name="al">Voor alle gebieden geldt de volgende invulling van de begrippen ‘hinder voor de omgeving’ of ‘in gevaar brengen van verkeer’ in ieder geval, maar niet limitatief, de volgende bepalingen:</text:p>
                <text:p text:style-name="al"/>
                <text:section text:name="table_id1-3-2-2-3-5-3-4" text:style-name="table">
                  <text:p text:style-name="table_top"/>
                  <table:table table:style-name="tgroup">
                    <table:table-column table:style-name="id1-3-2-2-3-5-3-4-1-1"/>
                    <table:table-row table:style-name="row">
                      <table:table-cell table:style-name="cell_frame_all" table:number-rows-spanned="1" table:number-columns-spanned="1">
                        <text:p text:style-name="table_al">Veiligheid: Bij het aanbrengen en plaatsen (inclusief veranderen) van reclame-uitingen moet, uit het oogpunt van openbare orde en veiligheid, de uitgangen en nooduitgangen van gebouwen en de doorgaande routes naar gebouwen altijd vrijgehouden worden voor de hulpdiensten.</text:p>
                        <text:p text:style-name="table_al">Toegankelijkheid: Er blijft altijd vrije doorgang voor het verkeer, inclusief scootmobielen, rollators, kinderwagens, slechtzienden en hulpdiensten. </text:p>
                        <text:p text:style-name="table_al">Beplakken ramen: ramen die zichtbaar zijn vanaf de openbare weg mogen maar beperkt beplakt zijn: maximaal 5% van het glasoppervlak dat het bedrijf tot zijn beschikking heeft.</text:p>
                      </table:table-cell>
                    </table:table-row>
                  </table:table>
                  <text:p text:style-name="table_bottom"/>
                </text:section>
                <text:p text:style-name="al"/>
              </text:section>
            </text:section>
            <text:section text:name="paragraaf_id1-3-2-2-3-6" text:style-name="paragraaf">
              <text:p text:style-name="paragraaf_kop"><text:span text:style-name="label"/> <text:span text:style-name="nr">3.4</text:span> Criteria vergunningplichtige reclame-aanduidingen </text:p>
              <text:section text:name="structuurtekst_id1-3-2-2-3-6-2" text:style-name="structuurtekst">
                <text:p text:style-name="al">(artikel 2.1, eerste lid, aanhef en onder a jo. artikel 2.10, eerste lid, aanhef en onder d, Wabo)</text:p>
                <text:p text:style-name="al">Met andere woorden voor reclame-uitingen die gezien worden als bouwwerken moet een omgevingsvergunning worden aangevraagd. De aanvraag om een omgevingsvergunning wordt getoetst aan onderstaande criteria.</text:p>
                <text:p text:style-name="al"/>
                <text:section text:name="table_id1-3-2-2-3-6-2-4" text:style-name="table">
                  <text:p text:style-name="table_top"/>
                  <table:table table:style-name="tgroup">
                    <table:table-column table:style-name="id1-3-2-2-3-6-2-4-1-1"/>
                    <table:table-column table:style-name="id1-3-2-2-3-6-2-4-1-2"/>
                    <table:table-row table:style-name="row">
                      <table:table-cell table:style-name="cell_frame_all" table:number-rows-spanned="1" table:number-columns-spanned="1">
                        <text:p text:style-name="table_al">
                          <text:span text:style-name="nadrukvet">Woonwijken (4 t/m 12)</text:span>
                        </text:p>
                      </table:table-cell>
                      <table:table-cell table:style-name="cell_frame_all" table:number-rows-spanned="1" table:number-columns-spanned="1">
                        <text:list text:style-name="id1-3-2-2-3-6-2-4-1-3-1-2-1">
                          <text:list-item text:style-override="id1-3-2-2-3-6-2-4-1-3-1-2-1-1">
                            <text:number>➢</text:number>
                            <text:p text:style-name="table_al">Voor vergunningplichtige gevelreclame op de gevel van gebouwen met een woonbestemming gelden de criteria zoals opgenomen in paragraaf [3.3] van deze Reclamenota.</text:p>
                          </text:list-item>
                          <text:list-item text:style-override="id1-3-2-2-3-6-2-4-1-3-1-2-1-2">
                            <text:number>➢</text:number>
                            <text:p text:style-name="table_al">Voor vergunningplichtige gevelreclame op de gevel van gebouwen met een bestemming, anders dan een woonbestemming, gelden de criteria zoals opgenomen in paragraaf [3.3] van deze Reclamenota als richtlijn, waarvan gemotiveerd kan worden afgeweken zolang de afwijking niet in strijd is met de algemene criteria uit deel B van de Welstandsnota 2012. </text:p>
                          </text:list-item>
                          <text:list-item text:style-override="id1-3-2-2-3-6-2-4-1-3-1-2-1-3">
                            <text:number>➢</text:number>
                            <text:p text:style-name="table_al">Voor overige reclame-uitingen gelden de algemene criteria uit deel B van de Welstandsnota 2012. </text:p>
                          </text:list-item>
                          <text:list-item text:style-override="id1-3-2-2-3-6-2-4-1-3-1-2-1-4">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Historische kern (1) </text:span>
                        </text:p>
                      </table:table-cell>
                      <table:table-cell table:style-name="cell_frame_all" table:number-rows-spanned="1" table:number-columns-spanned="1">
                        <text:list text:style-name="id1-3-2-2-3-6-2-4-1-3-2-2-1">
                          <text:list-item text:style-override="id1-3-2-2-3-6-2-4-1-3-2-2-1-1">
                            <text:number>➢</text:number>
                            <text:p text:style-name="table_al">Voor vergunningplichtige gevelreclame gelden de criteria zoals opgenomen in paragraaf [3.3] van deze Reclamenota.</text:p>
                          </text:list-item>
                          <text:list-item text:style-override="id1-3-2-2-3-6-2-4-1-3-2-2-1-2">
                            <text:number>➢</text:number>
                            <text:p text:style-name="table_al">Voor overige reclame-uitingen gelden de algemene criteria uit deel B van de Welstandsnota 2012. </text:p>
                          </text:list-item>
                          <text:list-item text:style-override="id1-3-2-2-3-6-2-4-1-3-2-2-1-3">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Historische linten (3)</text:span>
                        </text:p>
                      </table:table-cell>
                      <table:table-cell table:style-name="cell_frame_all" table:number-rows-spanned="1" table:number-columns-spanned="1">
                        <text:list text:style-name="id1-3-2-2-3-6-2-4-1-3-3-2-1">
                          <text:list-item text:style-override="id1-3-2-2-3-6-2-4-1-3-3-2-1-1">
                            <text:number>➢</text:number>
                            <text:p text:style-name="table_al">Voor vergunningplichtige gevelreclame gelden de criteria zoals opgenomen in paragraaf [3.3] van deze Reclamenota.</text:p>
                          </text:list-item>
                          <text:list-item text:style-override="id1-3-2-2-3-6-2-4-1-3-3-2-1-2">
                            <text:number>➢</text:number>
                            <text:p text:style-name="table_al">Voor overige reclame-uitingen gelden de algemene criteria uit deel B van de Welstandsnota 2012. </text:p>
                          </text:list-item>
                          <text:list-item text:style-override="id1-3-2-2-3-6-2-4-1-3-3-2-1-3">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Centrum (2)</text:span>
                        </text:p>
                      </table:table-cell>
                      <table:table-cell table:style-name="cell_frame_all" table:number-rows-spanned="1" table:number-columns-spanned="1">
                        <text:list text:style-name="id1-3-2-2-3-6-2-4-1-3-4-2-1">
                          <text:list-item text:style-override="id1-3-2-2-3-6-2-4-1-3-4-2-1-1">
                            <text:number>➢</text:number>
                            <text:p text:style-name="table_al">Reclame wordt per bouwblok eenduidig qua vormgeving/afmeting en uitlijning aangebracht en moet qua afmeting in verhouding staan tot de totale gevelindeling. Op grote gevelvlakken boven de winkels zijn dus grotere reclame-uitingen mogelijk. </text:p>
                          </text:list-item>
                          <text:list-item text:style-override="id1-3-2-2-3-6-2-4-1-3-4-2-1-2">
                            <text:number>➢</text:number>
                            <text:p text:style-name="table_al">Wanneer op de gevels voldoende ruimte boven het etalagevlak aanwezig is kan de reclame boven de etalage op het gevelvlak worden aangebracht. Daarbij moet de reclame qua grootte zijn afgestemd op de breedte van de winkelfaçade. Per bouwblok wordt gestreefd naar afstemming van de positionering en horizontale uitlijning van reclame om het gevelbeeld in balans te houden. </text:p>
                          </text:list-item>
                          <text:list-item text:style-override="id1-3-2-2-3-6-2-4-1-3-4-2-1-3">
                            <text:number>➢</text:number>
                            <text:p text:style-name="table_al">Waar boven de winkelfaçade de gevel onvoldoende ruimte biedt, moet de reclame binnen het etalagevlak worden aangebracht. Bij dubbelhoge etalages wordt de reclame altijd binnen het etalagevlak aangebracht. </text:p>
                          </text:list-item>
                          <text:list-item text:style-override="id1-3-2-2-3-6-2-4-1-3-4-2-1-4">
                            <text:number>➢</text:number>
                            <text:p text:style-name="table_al">Wanneer reclame op een blinde gevel wordt aangebracht wordt in principe gebruik gemaakt van 3D elementen als een toegevoegd element op het gevelvlak. Het gevelvlak blijft intact als achtergrond. </text:p>
                          </text:list-item>
                          <text:list-item text:style-override="id1-3-2-2-3-6-2-4-1-3-4-2-1-5">
                            <text:number>➢</text:number>
                            <text:p text:style-name="table_al">Reclame buiten het gevelvlak (“vertical signage”) is toegestaan conform Shop &amp; Designguide URW. Logo’s en bewegwijzering kunnen worden verlicht, maar niet door middel van lichtbakken. </text:p>
                          </text:list-item>
                          <text:list-item text:style-override="id1-3-2-2-3-6-2-4-1-3-4-2-1-6">
                            <text:number>➢</text:number>
                            <text:p text:style-name="table_al">Een integrale gevelaanpassing in de vorm van een groene gevel, een LEDscherm of muurschildering wordt apart beoordeeld door de stadsbouwmeester.</text:p>
                          </text:list-item>
                        </text:list>
                        <text:p text:style-name="table_al">Overig Centrum:</text:p>
                        <text:list text:style-name="id1-3-2-2-3-6-2-4-1-3-4-2-3">
                          <text:list-item text:style-override="id1-3-2-2-3-6-2-4-1-3-4-2-3-1">
                            <text:number>➢</text:number>
                            <text:p text:style-name="table_al">Voor vergunningplichtige gevelreclame gelden de criteria zoals opgenomen in paragraaf [3.3] van deze Reclamenota als richtlijn, waarvan gemotiveerd kan worden afgeweken zolang de afwijking niet in strijd is met de algemene criteria uit deel B van de Welstandsnota 2012. </text:p>
                          </text:list-item>
                          <text:list-item text:style-override="id1-3-2-2-3-6-2-4-1-3-4-2-3-2">
                            <text:number>➢</text:number>
                            <text:p text:style-name="table_al">Voor overige reclame-uitingen gelden de algemene criteria uit deel B van de Welstandsnota 2012. </text:p>
                          </text:list-item>
                          <text:list-item text:style-override="id1-3-2-2-3-6-2-4-1-3-4-2-3-3">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 Kantoor- en bedrijventerreinen (13)</text:span>
                        </text:p>
                      </table:table-cell>
                      <table:table-cell table:style-name="cell_frame_all" table:number-rows-spanned="1" table:number-columns-spanned="1">
                        <text:list text:style-name="id1-3-2-2-3-6-2-4-1-3-5-2-1">
                          <text:list-item text:style-override="id1-3-2-2-3-6-2-4-1-3-5-2-1-1">
                            <text:number>➢</text:number>
                            <text:p text:style-name="table_al">Voor vergunningplichtige gevelreclame gelden de criteria zoals opgenomen in paragraaf [3.3] van deze Reclamenota als richtlijn, waarvan gemotiveerd kan worden afgeweken zolang de afwijking niet in strijd is met de algemene criteria uit deel B van de Welstandsnota 2012. </text:p>
                          </text:list-item>
                          <text:list-item text:style-override="id1-3-2-2-3-6-2-4-1-3-5-2-1-2">
                            <text:number>➢</text:number>
                            <text:p text:style-name="table_al">Voor overige reclame-uitingen gelden de algemene criteria uit deel B van de Welstandsnota 2012. </text:p>
                          </text:list-item>
                          <text:list-item text:style-override="id1-3-2-2-3-6-2-4-1-3-5-2-1-3">
                            <text:number>➢</text:number>
                            <text:p text:style-name="table_al">Eén vrijstaande reclamezuil bij de entree van het gebouw of perceel, hoogte max. 2,5 m en breedte max 1 m.</text:p>
                          </text:list-item>
                          <text:list-item text:style-override="id1-3-2-2-3-6-2-4-1-3-5-2-1-4">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Snelweg , hoofdwegen structuur en randstadrail (14)</text:span>
                        </text:p>
                      </table:table-cell>
                      <table:table-cell table:style-name="cell_frame_all" table:number-rows-spanned="1" table:number-columns-spanned="1">
                        <text:list text:style-name="id1-3-2-2-3-6-2-4-1-3-6-2-1">
                          <text:list-item text:style-override="id1-3-2-2-3-6-2-4-1-3-6-2-1-1">
                            <text:number>➢</text:number>
                            <text:p text:style-name="table_al">Voor vergunningplichtige gevelreclame gelden de algemene criteria uit deel B van de Welstandsnota 2012. </text:p>
                          </text:list-item>
                          <text:list-item text:style-override="id1-3-2-2-3-6-2-4-1-3-6-2-1-2">
                            <text:number>➢</text:number>
                            <text:p text:style-name="table_al">Voor overige reclame-uitingen gelden de algemene criteria uit deel B van de Welstandsnota 2012. </text:p>
                          </text:list-item>
                          <text:list-item text:style-override="id1-3-2-2-3-6-2-4-1-3-6-2-1-3">
                            <text:number>➢</text:number>
                            <text:p text:style-name="table_al">Voor aanvullende voorschriften over lichtreclame-uitingen wordt mede verwezen naar de Richtlijnen lichthinder</text:p>
                          </text:list-item>
                          <text:list-item text:style-override="id1-3-2-2-3-6-2-4-1-3-6-2-1-4">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Parken (15)</text:span>
                        </text:p>
                      </table:table-cell>
                      <table:table-cell table:style-name="cell_frame_all" table:number-rows-spanned="1" table:number-columns-spanned="1">
                        <text:list text:style-name="id1-3-2-2-3-6-2-4-1-3-7-2-1">
                          <text:list-item text:style-override="id1-3-2-2-3-6-2-4-1-3-7-2-1-1">
                            <text:number>➢</text:number>
                            <text:p text:style-name="table_al">Voor vergunningplichtige gevelreclame gelden de criteria zoals opgenomen in paragraaf [3.3] van deze Reclamenota.</text:p>
                          </text:list-item>
                          <text:list-item text:style-override="id1-3-2-2-3-6-2-4-1-3-7-2-1-2">
                            <text:number>➢</text:number>
                            <text:p text:style-name="table_al">Voor overige reclame-uitingen gelden de algemene criteria uit deel B van de Welstandsnota 2012. </text:p>
                          </text:list-item>
                          <text:list-item text:style-override="id1-3-2-2-3-6-2-4-1-3-7-2-1-3">
                            <text:number>➢</text:number>
                            <text:p text:style-name="table_al">Voor aanvullende voorschriften over lichtreclame-uitingen wordt mede verwezen naar de Richtlijnen lichthinder.</text:p>
                          </text:list-item>
                        </text:list>
                      </table:table-cell>
                    </table:table-row>
                    <table:table-row table:style-name="row">
                      <table:table-cell table:style-name="cell_frame_all" table:number-rows-spanned="1" table:number-columns-spanned="1">
                        <text:p text:style-name="table_al">
                          <text:span text:style-name="nadrukvet">Polders (16)</text:span>
                        </text:p>
                      </table:table-cell>
                      <table:table-cell table:style-name="cell_frame_all" table:number-rows-spanned="1" table:number-columns-spanned="1">
                        <text:list text:style-name="id1-3-2-2-3-6-2-4-1-3-8-2-1">
                          <text:list-item text:style-override="id1-3-2-2-3-6-2-4-1-3-8-2-1-1">
                            <text:number>➢</text:number>
                            <text:p text:style-name="table_al">Voor vergunningplichtige gevelreclame gelden de criteria zoals opgenomen in paragraaf [3.3] van deze Reclamenota.</text:p>
                          </text:list-item>
                          <text:list-item text:style-override="id1-3-2-2-3-6-2-4-1-3-8-2-1-2">
                            <text:number>➢</text:number>
                            <text:p text:style-name="table_al">Voor overige reclame-uitingen gelden de algemene criteria uit deel B van de Welstandsnota 2012. </text:p>
                          </text:list-item>
                          <text:list-item text:style-override="id1-3-2-2-3-6-2-4-1-3-8-2-1-3">
                            <text:number>➢</text:number>
                            <text:p text:style-name="table_al">Voor aanvullende voorschriften over lichtreclame-uitingen wordt mede verwezen naar de Richtlijnen lichthinder.</text:p>
                          </text:list-item>
                        </text:list>
                      </table:table-cell>
                    </table:table-row>
                  </table:table>
                  <text:p text:style-name="table_bottom"/>
                </text:section>
              </text:section>
              <text:section text:name="artikel_id1-3-2-2-3-6-3" text:style-name="artikel">
                <text:p text:style-name="artikel_kop_titel"><text:span text:style-name="artikel_kop_label"/> <text:span text:style-name="artikel_kop_nr">3.4.1</text:span> Reclamecriteria per gebiedsdeel</text:p>
                <text:p text:style-name="al">Per gebiedsdeel gelden de volgende algemene richtlijnen voor het toelaten van de onderstaande reclamedragers. Voorbeelden van verschillende vormen reclamedragers staan op bijlage B.</text:p>
                <text:section text:name="table_id1-3-2-2-3-6-3-3" text:style-name="table">
                  <text:p text:style-name="table_top"/>
                  <table:table table:style-name="tgroup">
                    <table:table-column table:style-name="id1-3-2-2-3-6-3-3-1-1"/>
                    <table:table-column table:style-name="id1-3-2-2-3-6-3-3-1-2"/>
                    <table:table-column table:style-name="id1-3-2-2-3-6-3-3-1-3"/>
                    <table:table-column table:style-name="id1-3-2-2-3-6-3-3-1-4"/>
                    <table:table-column table:style-name="id1-3-2-2-3-6-3-3-1-5"/>
                    <table:table-column table:style-name="id1-3-2-2-3-6-3-3-1-6"/>
                    <table:table-column table:style-name="id1-3-2-2-3-6-3-3-1-7"/>
                    <table:table-row table:style-name="row">
                      <table:table-cell table:style-name="cell_frame_all" table:number-rows-spanned="1" table:number-columns-spanned="1">
                        <text:p text:style-name="table_al">Gebied</text:p>
                      </table:table-cell>
                      <table:table-cell table:style-name="cell_frame_all" table:number-rows-spanned="1" table:number-columns-spanned="1">
                        <text:p text:style-name="table_al"> A0</text:p>
                      </table:table-cell>
                      <table:table-cell table:style-name="cell_frame_all" table:number-rows-spanned="1" table:number-columns-spanned="1">
                        <text:p text:style-name="table_al">Rotonde</text:p>
                      </table:table-cell>
                      <table:table-cell table:style-name="cell_frame_all" table:number-rows-spanned="1" table:number-columns-spanned="1">
                        <text:p text:style-name="table_al"> Abri 2m<text:span text:style-name="sup">2</text:span></text:p>
                      </table:table-cell>
                      <table:table-cell table:style-name="cell_frame_all" table:number-rows-spanned="1" table:number-columns-spanned="1">
                        <text:p text:style-name="table_al"> Lichtmast reclame</text:p>
                      </table:table-cell>
                      <table:table-cell table:style-name="cell_frame_all" table:number-rows-spanned="1" table:number-columns-spanned="1">
                        <text:p text:style-name="table_al"> Billboards</text:p>
                      </table:table-cell>
                      <table:table-cell table:style-name="cell_frame_all" table:number-rows-spanned="1" table:number-columns-spanned="1">
                        <text:p text:style-name="table_al">Reclamemast</text:p>
                      </table:table-cell>
                    </table:table-row>
                    <table:table-row table:style-name="row">
                      <table:table-cell table:style-name="cell_frame_all" table:number-rows-spanned="1" table:number-columns-spanned="1">
                        <text:p text:style-name="table_al">Woonwijken</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note text:id="noot_id1-3-2-2-3-6-3-3-1-8-2-4-1-1" text:note-class="footnote"><text:note-citation text:label="2 ">2 </text:note-citation><text:note-body><text:p text:style-name="noot.al">Alleen langs de doorgaande wegen in het betreffende gebiedsdeel</text:p></text:note-body></text:not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row table:style-name="row">
                      <table:table-cell table:style-name="cell_frame_all" table:number-rows-spanned="1" table:number-columns-spanned="1">
                        <text:p text:style-name="table_al">Centrum</text:p>
                      </table:table-cell>
                      <table:table-cell table:style-name="cell_frame_all" table:number-rows-spanned="1" table:number-columns-spanned="1">
                        <text:p text:style-name="table_al"> Ja<text:span text:style-name="sup">2</text:span></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span text:style-name="sup">2</text:span></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row table:style-name="row">
                      <table:table-cell table:style-name="cell_frame_all" table:number-rows-spanned="1" table:number-columns-spanned="1">
                        <text:p text:style-name="table_al">Historische kern</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row table:style-name="row">
                      <table:table-cell table:style-name="cell_frame_all" table:number-rows-spanned="1" table:number-columns-spanned="1">
                        <text:p text:style-name="table_al">Historische linten</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row table:style-name="row">
                      <table:table-cell table:style-name="cell_frame_all" table:number-rows-spanned="1" table:number-columns-spanned="1">
                        <text:p text:style-name="table_al">Kantoor en bedrijven</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row table:style-name="row">
                      <table:table-cell table:style-name="cell_frame_all" table:number-rows-spanned="1" table:number-columns-spanned="1">
                        <text:p text:style-name="table_al">Snel- en hoofdwegen</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cell table:style-name="cell_frame_all" table:number-rows-spanned="1" table:number-columns-spanned="1">
                        <text:p text:style-name="table_al"> Ja</text:p>
                      </table:table-cell>
                    </table:table-row>
                    <table:table-row table:style-name="row">
                      <table:table-cell table:style-name="cell_frame_all" table:number-rows-spanned="1" table:number-columns-spanned="1">
                        <text:p text:style-name="table_al">Parken</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Ja<text:span text:style-name="sup">2</text:span></text:p>
                      </table:table-cell>
                      <table:table-cell table:style-name="cell_frame_all" table:number-rows-spanned="1" table:number-columns-spanned="1">
                        <text:p text:style-name="table_al"> Ja<text:span text:style-name="sup">2</text:span></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row table:style-name="row">
                      <table:table-cell table:style-name="cell_frame_all" table:number-rows-spanned="1" table:number-columns-spanned="1">
                        <text:p text:style-name="table_al">Polders</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Ja<text:span text:style-name="sup">2</text:span></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cell table:style-name="cell_frame_all" table:number-rows-spanned="1" table:number-columns-spanned="1">
                        <text:p text:style-name="table_al"> Nee</text:p>
                      </table:table-cell>
                    </table:table-row>
                  </table:table>
                  <text:p text:style-name="table_bottom"/>
                </text:section>
                <text:p text:style-name="al"/>
                <text:p text:style-name="al">Voor de overige vormen van reclamedragers die niet worden genoemd geldt dat de stadsbouwmeester deze beoordeelt op grond van de algemene criteria uit deel B van de Welstandsnota 2012. </text:p>
              </text:section>
              <text:section text:name="artikel_id1-3-2-2-3-6-4" text:style-name="artikel">
                <text:p text:style-name="artikel_kop_titel"><text:span text:style-name="artikel_kop_label"/> <text:span text:style-name="artikel_kop_nr">3.4.2</text:span> Nieuwe reclamevormen</text:p>
                <text:p text:style-name="al">Reclame is in beweging en door de jaren heen zijn er allerlei nieuwe vormen van reclame bijgekomen. Uiteraard blijft de reclamebranche zich verder ontwikkelen. Nieuwe vormen van vergunningplichtig buitenreclame waarin in deze reclamenota (nog) niet is voorzien beslist het college van B&amp;W.</text:p>
                <text:p text:style-name="al"/>
              </text:section>
            </text:section>
            <text:section text:name="paragraaf_id1-3-2-2-3-7" text:style-name="paragraaf">
              <text:p text:style-name="paragraaf_kop"><text:span text:style-name="label"/> <text:span text:style-name="nr">3.5</text:span> Handhaving</text:p>
              <text:section text:name="structuurtekst_id1-3-2-2-3-7-2" text:style-name="structuurtekst">
                <text:p text:style-name="al">Handhaving vindt plaats zoals vastgelegd in het geldende “<text:span text:style-name="nadrukondlijn">Vergunningen, Toezicht en Handhavingsbeleid</text:span>”. Daarnaast zal er handhavend opgetreden worden bij een handhavingsverzoek.</text:p>
                <text:p text:style-name="al"/>
                <text:p text:style-name="al">Ten aanzien van de reclame-overeenkomsten worden er afspraken gemaakt met de exploitant. Houdt de exploitant zich niet aan de afspraken dan zal de exploitant hierop aangesproken worden.</text:p>
                <text:p text:style-name="al"/>
              </text:section>
            </text:section>
            <text:section text:name="paragraaf_id1-3-2-2-3-8" text:style-name="paragraaf">
              <text:p text:style-name="paragraaf_kop"><text:span text:style-name="label"/> <text:span text:style-name="nr">3.6</text:span> Slotbepalingen</text:p>
              <text:section text:name="artikel_id1-3-2-2-3-8-2" text:style-name="artikel">
                <text:p text:style-name="artikel_kop_titel"><text:span text:style-name="artikel_kop_label"/> <text:span text:style-name="artikel_kop_nr">3.6.1</text:span> Overgangsbepaling</text:p>
                <text:list text:style-name="id1-3-2-2-3-8-2-2">
                  <text:list-item text:style-override="id1-3-2-2-3-8-2-2-1">
                    <text:number>a.</text:number>
                    <text:p text:style-name="al">Aanvragen om een omgevingsvergunning die zijn ingediend voor de inwerkingtreding van dit beleid worden getoetst op grond van de reclamenota 2010. </text:p>
                  </text:list-item>
                  <text:list-item text:style-override="id1-3-2-2-3-8-2-2-2">
                    <text:number>b.</text:number>
                    <text:p text:style-name="al">Omgevingsvergunningen die zijn verleend voordat dit beleid in werking treedt, maar waarvan de reclame-aanduiding nog niet is gerealiseerd, blijven van kracht.</text:p>
                  </text:list-item>
                  <text:list-item text:style-override="id1-3-2-2-3-8-2-2-3">
                    <text:number>c.</text:number>
                    <text:p text:style-name="al">De reclame-aanduiding die op het moment dat dit beleid in werking treedt aanwezig is én voldoet aan het bepaalde in artikel 4:16 Apv dan wel is gerealiseerd overeenkomstig een omgevingsvergunning zoals bedoeld in artikel 2.1, eerste lid, aanhef en onder a, Wabo, mag aanwezig blijven.</text:p>
                  </text:list-item>
                </text:list>
              </text:section>
              <text:section text:name="artikel_id1-3-2-2-3-8-3" text:style-name="artikel">
                <text:p text:style-name="artikel_kop_titel"><text:span text:style-name="artikel_kop_label"/> <text:span text:style-name="artikel_kop_nr">3.6.2</text:span> Citeertitel</text:p>
                <text:p text:style-name="al">Deze beleidsregel wordt aangehaald als ‘Reclamenota 2019’</text:p>
              </text:section>
              <text:section text:name="artikel_id1-3-2-2-3-8-4" text:style-name="artikel">
                <text:p text:style-name="artikel_kop_titel"><text:span text:style-name="artikel_kop_label"/> <text:span text:style-name="artikel_kop_nr">3.6.3</text:span> Inwerkingtreding</text:p>
                <text:p text:style-name="al">Dit besluit treedt in werking één dag na bekendmaking. </text:p>
              </text:section>
            </text:section>
            <text:p text:style-name="hoofdstuk_bottom"/>
          </text:section>
        </text:section>
        <text:section text:name="regeling-sluiting_id1-3-2-3" text:style-name="regeling-sluiting">
          <text:section text:name="ondertekening_id1-3-2-3-1">
            <text:p><text:span text:style-name="functie">Zoetermeer, 27 januari 2020</text:span></text:p>
          </text:section>
          <text:section text:name="ondertekening_id1-3-2-3-2">
            <text:p><text:span text:style-name="functie"/></text:p>
            <text:p><text:span text:style-name="functie"/></text:p>
            <text:p><text:span text:style-name="functie">de griffier, </text:span></text:p>
            <text:p><text:span text:style-name="functie">drs. R. Blokland MCM </text:span></text:p>
          </text:section>
          <text:section text:name="ondertekening_id1-3-2-3-3">
            <text:p><text:span text:style-name="functie"/></text:p>
            <text:p><text:span text:style-name="functie"/></text:p>
            <text:p><text:span text:style-name="functie">de voorzitter,</text:span></text:p>
            <text:p><text:span text:style-name="functie">Ch.B. Aptroot</text:span></text:p>
          </text:section>
        </text:section>
        <text:section text:name="bijlage_id1-3-2-4" text:style-name="bijlage">
          <text:p text:style-name="bijlage_top"/>
          <text:p text:style-name="hoofdstuk_kop"><text:span text:style-name="label">BIJLAGE</text:span> <text:span text:style-name="nr">A:</text:span> Uitleg begrippen</text:p>
          <text:p text:style-name="al"/>
          <text:p text:style-name="al">
          <text:span text:style-name="nadrukvet">Handelsreclame</text:span>
        </text:p>
          <text:p text:style-name="al">In de Apv wordt onder handelsreclame het volgende verstaan: ‘iedere openbare aanprijzing van goederen of diensten, waarmee kennelijk beoogd wordt een commercieel belang te dienen’. Uit deze formulering blijkt dat het slechts gaat om reclame voor commerciële doeleinden. De beleidsregels hebben niet alleen betrekking op handelsreclame zoals gedefinieerd in de Apv, maar ook op reclame van niet-commerciële aard, die zich bevindt in de openbare ruimte of vanuit de openbare ruimte zichtbaar is.</text:p>
          <text:p text:style-name="al"/>
          <text:p text:style-name="al">
          <text:span text:style-name="nadrukvet">Reclame</text:span>
        </text:p>
          <text:p text:style-name="al">Onder reclame wordt verstaan: ieder opschrift, aankondiging en/of mededeling met een commercieel of niet-commercieel belang aan, boven of zichtbaar vanaf de openbare weg en/of de openbare ruimte, ongeacht het gebruikte communicatiemiddel.</text:p>
          <text:p text:style-name="al"/>
          <text:p text:style-name="al">
          <text:span text:style-name="nadrukvet">Uitstalling</text:span>
        </text:p>
          <text:p text:style-name="al">Een los element dat voor een pand in de openbare ruimte wordt geplaatst om de aandacht te vestigen op de winkel of de onderneming die in dat pand is gevestigd of product dat in het pand verkrijgbaar is.</text:p>
          <text:p text:style-name="al"/>
          <text:p text:style-name="al">
          <text:span text:style-name="nadrukvet">Gevelaanduiding</text:span>
        </text:p>
          <text:p text:style-name="al">Reclame op, aan of tegen een gevel.</text:p>
          <text:p text:style-name="al"/>
        </text:section>
        <text:section text:name="bijlage_id1-3-2-5" text:style-name="bijlage">
          <text:p text:style-name="bijlage_top"/>
          <text:p text:style-name="hoofdstuk_kop"><text:span text:style-name="label">BIJLAGE</text:span> <text:span text:style-name="nr">B:</text:span> diverse vormen reclamedragers</text:p>
          <text:p text:style-name="al">waarvan een groot aantal d.m.v. een contract onder nadere voorwaarden kunnen worden geplaatst.</text:p>
          <text:p text:style-name="al"/>
          <text:p text:style-name="al">
          <draw:frame><draw:text-box><text:section text:name="plaatje_id1-3-2-5-4-1" text:style-name="plaatje">
            <text:p text:style-name="illustratie_id1-3-2-5-4-1-1"><draw:frame draw:style-name="illustratie_id1-3-2-5-4-1-1" text:anchor-type="paragraph" svg:width="150mm" svg:height="165.6mm"><draw:image xlink:href="Pictures/Schermafbeelding_20230214_122341ic078c31b-6da1-4991-a513-78bb6f3c6a99.png" xlink:type="simple"/></draw:frame></text:p>
          </text:section></draw:text-box></draw:frame>
        </text:p>
          <text:p text:style-name="al">
          <draw:frame><draw:text-box><text:section text:name="plaatje_id1-3-2-5-5-1" text:style-name="plaatje">
            <text:p text:style-name="illustratie_id1-3-2-5-5-1-1"><draw:frame draw:style-name="illustratie_id1-3-2-5-5-1-1" text:anchor-type="paragraph" svg:width="150mm" svg:height="109.2mm"><draw:image xlink:href="Pictures/Schermafbeelding_20230214_122350i97196e2c-b24d-4409-8af6-71cdd4f3378c.png" xlink:type="simple"/></draw:frame></text:p>
          </text:section></draw:text-box></draw:frame>
        </text:p>
          <text:p text:style-name="al"/>
        </text:section>
        <text:section text:name="bijlage_id1-3-2-6" text:style-name="bijlage">
          <text:p text:style-name="bijlage_top"/>
          <text:p text:style-name="hoofdstuk_kop"><text:span text:style-name="label">BIJLAGE</text:span> <text:span text:style-name="nr">C:</text:span> gebiedenkaart Welstandsnota </text:p>
          <text:p text:style-name="al"/>
          <text:p text:style-name="al">
          <draw:frame><draw:text-box><text:section text:name="plaatje_id1-3-2-6-3-1" text:style-name="plaatje">
            <text:p text:style-name="illustratie_id1-3-2-6-3-1-1"><draw:frame draw:style-name="illustratie_id1-3-2-6-3-1-1" text:anchor-type="paragraph" svg:width="153mm" svg:height="55.33018867924528mm"><draw:image xlink:href="Pictures/Schermafbeelding_20230214_115506i933e4dbc-49fb-425c-b6ff-2532ae5f486a.png" xlink:type="simple"/></draw:frame></text:p>
          </text:section></draw:text-box></draw:frame>
        </text:p>
          <text:p text:style-name="al">
          <draw:frame><draw:text-box><text:section text:name="plaatje_id1-3-2-6-4-1" text:style-name="plaatje">
            <text:p text:style-name="illustratie_id1-3-2-6-4-1-1"><draw:frame draw:style-name="illustratie_id1-3-2-6-4-1-1" text:anchor-type="paragraph" svg:width="153mm" svg:height="109.69811320754717mm"><draw:image xlink:href="Pictures/Schermafbeelding_20230214_115531i6352bf86-2369-4761-b834-e403d4c4133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3-2-3-1-1" style:parent-style-name="Standard">
      <style:paragraph-properties style:line-spacing="0mm" style:text-autospace="none" ofo:line-height="0.001cm"/>
    </style:style>
    <style:style style:family="graphic" style:name="illustratie_id1-3-2-2-3-3-2-3-1-1" style:parent-style-name="Standard">
      <style:graphic-properties style:horizontal-pos="left" style:horizontal-rel="paragraph" style:vertical-pos="top" style:vertical-rel="paragraph" style:wrap="none" ofo:margin-right="3mm"/>
    </style:style>
    <style:style style:family="paragraph" style:name="illustratie_id1-3-2-2-3-3-2-4-1-1" style:parent-style-name="Standard">
      <style:paragraph-properties style:line-spacing="0mm" style:text-autospace="none" ofo:line-height="0.001cm"/>
    </style:style>
    <style:style style:family="graphic" style:name="illustratie_id1-3-2-2-3-3-2-4-1-1" style:parent-style-name="Standard">
      <style:graphic-properties style:horizontal-pos="left" style:horizontal-rel="paragraph" style:vertical-pos="top" style:vertical-rel="paragraph" style:wrap="none" ofo:margin-right="3mm"/>
    </style:style>
    <style:style style:family="paragraph" style:name="illustratie_id1-3-2-5-4-1-1" style:parent-style-name="Standard">
      <style:paragraph-properties style:line-spacing="0mm" style:text-autospace="none" ofo:line-height="0.001cm"/>
    </style:style>
    <style:style style:family="graphic" style:name="illustratie_id1-3-2-5-4-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style:style style:family="paragraph" style:name="illustratie_id1-3-2-6-4-1-1" style:parent-style-name="Standard">
      <style:paragraph-properties style:line-spacing="0mm" style:text-autospace="none" ofo:line-height="0.001cm"/>
    </style:style>
    <style:style style:family="graphic" style:name="illustratie_id1-3-2-6-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69567</text:span><text:line-break/><text:date style:data-style-name="dag" text:fixed="true" text:date-value="2023-02-16"/><text:line-break/><text:date style:data-style-name="jaar" text:fixed="true" text:date-value="2023-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567</text:span><text:date style:data-style-name="nicedate" text:fixed="true" text:date-value="2023-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567</text:span><text:date style:data-style-name="nicedate" text:fixed="true" text:date-value="2023-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0/xml/MC-DRP-Beleidsregels-Web-CB.xml</meta:user-defined>
    <meta:user-defined meta:name="OVERHEID.Gemeente/DC.creator">Zoetermeer</meta:user-defined>
    <meta:user-defined meta:name="OVERHEID.Informatietype/DC.type">officiële publicatie</meta:user-defined>
    <meta:user-defined meta:name="OVERHEIDop.Rubriek/DC.type">beleidsregel</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DC.source">Onbekend</meta:user-defined>
    <meta:user-defined meta:name="OVERHEIDop.referentienummer">0637505140 </meta:user-defined>
    <meta:user-defined meta:name="DCTERMS.alternative">Reclamenota 2019</meta:user-defined>
    <dc:language>nl</dc:language>
    <meta:user-defined meta:name="OVERHEIDop.locatietype/OVERHEIDop.gebiedsmarkering">Gemeente</meta:user-defined>
    <meta:user-defined meta:name="DC.title">Reclamenota 2019</meta:user-defined>
    <meta:user-defined meta:name="DCTERMS.W3CDTF/DCTERMS.available">2023-02-16</meta:user-defined>
    <meta:user-defined meta:name="DCTERMS.W3CDTF/OVERHEIDop.jaargang">2023</meta:user-defined>
    <meta:user-defined meta:name="OVERHEIDop.publicationIssue">69567</meta:user-defined>
    <meta:user-defined meta:name="OVERHEIDop.betreftRegeling">CVDR692445_1</meta:user-defined>
    <meta:user-defined meta:name="xs:date/OVERHEIDop.startdatum">2023-02-17</meta:user-defined>
    <meta:user-defined meta:name="OVERHEIDop.GmbID/DC.identifier">gmb-2023-69567</meta:user-defined>
    <meta:user-defined meta:name="OVERHEIDop.versieInformatie"/>
  </office:meta>
</office:document-meta>
</file>