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Bestemmingsplan uitbreiding bedrijventerrein Betterwird 3 fase 2 Dokkum gewijzigd vastgesteld en besluit hogere grenswaarde perceel Dokkum E 106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estemmingsplan</text:span>
          </text:p>
            <text:p text:style-name="common-al">Op 26 januari 2023 heeft de raad van de gemeente Noardeast-Fryslân het bestemmingsplan ‘Uitbreiding bedrijventerrein Betterwird 3 fase 2 Dokkum’ gewijzigd vastgesteld. </text:p>
            <text:p text:style-name="common-al">Het bedrijventerrein Betterwird in Dokkum is zo goed als volgebouwd. Omdat er nog steeds ruimte voor bedrijven nodig is, wil de gemeente Noardeast-Fryslân het bedrijventerrein Betterwird verder uitbreiden. Aan de zuidkant beoogt de gemeente een uitbreiding van zes hectare uitgeefbare bedrijfskavels. Een grondwal met bomen en een waterpartij zorgen voor de landschappelijke inpassing van dit deel. Aan de westkant is bijna vier hectare aan bedrijfskavels voorzien. Bomen markeren hier de overgang naar het landschap. De geluidszone rond het terrein breidt uit naar het westen en zuidwesten.</text:p>
            <text:p text:style-name="common-al">
            <text:span text:style-name="nadrukcur">Besluit hogere grenswaarden Wet geluidhinder </text:span>
          </text:p>
            <text:p text:style-name="common-al">Op het perceel Dokkum E 1064, in het zuiden van het bestemmingsplangebied, is ruimte voor een bedrijfswoning. De geluidsbelasting op de gevel van deze nog te bouwen woning zal hoger zijn dan 50 dB(A). Burgemeester en wethouders hebben daarom op 25 oktober 2022, op grond van artikel 55 lid 4 van de Wet geluidhinder, voor deze woning een hogere waarde van 55 dB(A) vastgesteld.</text:p>
            <text:p text:style-name="common-al">
            <text:span text:style-name="nadrukcur">Zienswijzen en wijzigingen</text:span>
          </text:p>
            <text:p text:style-name="common-al">Tijdens de terinzagelegging van het ontwerp zijn vier zienswijzen op het bestemmingsplan ingediend. Deze hebben geleid tot enkele wijzigingen in het bestemmingsplan. Ook heeft de gemeente op eigen initiatief nog wat wijzigingen verwerkt.</text:p>
            <text:p text:style-name="common-al">De belangrijkste wijzigingen zijn:</text:p>
            <text:list text:style-name="id1-3-2-1-1-9">
              <text:list-item text:style-override="id1-3-2-1-1-9-1">
                <text:number>1.</text:number>
                <text:p text:style-name="al">de groenstructuur zit juridisch steviger in het plan;</text:p>
              </text:list-item>
              <text:list-item text:style-override="id1-3-2-1-1-9-2">
                <text:number>2.</text:number>
                <text:p text:style-name="al">strengere regels beschermen de hoogspanningslijn;</text:p>
              </text:list-item>
              <text:list-item text:style-override="id1-3-2-1-1-9-3">
                <text:number>3.</text:number>
                <text:p text:style-name="al">de geluidszone is wat kleiner;</text:p>
              </text:list-item>
              <text:list-item text:style-override="id1-3-2-1-1-9-4">
                <text:number>4.</text:number>
                <text:p text:style-name="al">de bedrijfscategorieën langs de zuidelijke rand zijn lager;</text:p>
              </text:list-item>
              <text:list-item text:style-override="id1-3-2-1-1-9-5">
                <text:number>5.</text:number>
                <text:p text:style-name="al">een perceel tussen het plangebied en de Havelandoweg ligt nu binnen het plan;</text:p>
              </text:list-item>
              <text:list-item text:style-override="id1-3-2-1-1-9-6">
                <text:number>6.</text:number>
                <text:p text:style-name="al">de archeologische dubbelbestemming is vervallen na archeologisch onderzoek.</text:p>
              </text:list-item>
            </text:list>
            <text:p text:style-name="common-al">Het antwoord van de gemeente op de ontvangen zienswijzen en een overzicht van alle wijzigingen in het bestemmingsplan staan in de ‘Reactienota zienswijzen bestemmingsplan Dokkum – Bedrijventerrein Betterwird 3, fase 2’. Deze zit als bijlage 13 bij het bestemmingsplan. </text:p>
            <text:p text:style-name="common-al">
            <text:span text:style-name="nadrukcur">Wilt u stukken inzien? </text:span>
          </text:p>
            <text:p text:style-name="common-al">Het vastgestelde bestemmingsplan en het besluit hogere grenswaarde Wet geluidhinder liggen van 23 februari tot en met 6 april 2023 ter inzage. U kunt het vastgestelde bestemmingsplan bekijken op www.ruimtelijkeplannen.nl (NL.IMRO.1970.BpDkBetterwirdfas2-VA01). Wilt u het bestemmingsplan en/of het besluit hogere waarde in een gemeentehuis inzien? Dan kunt u telefonisch een afspraak maken, via telefoonnummer (0519) 29 88 88.</text:p>
            <text:p text:style-name="common-al">
            <text:span text:style-name="nadrukcur">Wilt u reageren?</text:span>
          </text:p>
            <text:p text:style-name="common-al">Tot en met 6 april 2023 kunt u een beroepschrift indienen bij de Afdeling bestuursrechtspraak van de Raad van State (postbus 20019, 2500 EA Den Haag).</text:p>
            <text:p text:style-name="common-al">Niet iedereen mag beroep instellen. U mag alleen beroep instellen als u direct te maken krijgt met de gevolgen van dit besluit (en dus een belanghebbende bent).</text:p>
            <text:p text:style-name="common-al">Gelijktijdig met het indienen van een beroepschrift kunt u een voorlopige voorziening aanvragen.</text:p>
            <text:p text:style-name="common-al">Voor meer informatie over de beroepsprocedure en voorlopige voorziening, kunt u kijken op:</text:p>
            <text:p text:style-name="common-al">
            <text:a xlink:href="https://archief13.archiefweb.eu/archives/archiefweb/20220329103233/https:/www.raadvanstate.nl/bestuursrechtspraak/" xlink:type="simple">Externe link:https://www.raadvanstate.nl/bestuursrechtspraak/</text:a>
          </text:p>
            <text:p text:style-name="common-al">
            <text:span text:style-name="nadrukvet">Vragen?</text:span>
          </text:p>
            <text:p text:style-name="last-al">Als u vragen heeft kunt u contact opnemen met de eenheid Romtelik Belied en Plannen, telefoon: 0519-29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69415</text:span><text:line-break/><text:date style:data-style-name="dag" text:fixed="true" text:date-value="2023-02-22"/><text:line-break/><text:date style:data-style-name="jaar" text:fixed="true" text:date-value="2023-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9415</text:span><text:date style:data-style-name="nicedate" text:fixed="true" text:date-value="2023-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9415</text:span><text:date style:data-style-name="nicedate" text:fixed="true" text:date-value="2023-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0/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DkBetterwirdfas2-VA01</meta:user-defined>
    <meta:user-defined meta:name="OVERHEIDop.Plansoort/OVERHEIDop.plansoort">bestemmings- of omgevingsplan</meta:user-defined>
    <dc:language>nl</dc:language>
    <meta:user-defined meta:name="OVERHEIDop.locatietype/OVERHEIDop.gebiedsmarkering">Punt</meta:user-defined>
    <meta:user-defined meta:name="DC.title">Bestemmingsplan uitbreiding bedrijventerrein Betterwird 3 fase 2 Dokkum gewijzigd vastgesteld en besluit hogere grenswaarde perceel Dokkum E 1064</meta:user-defined>
    <meta:user-defined meta:name="DCTERMS.W3CDTF/DCTERMS.available">2023-02-22</meta:user-defined>
    <meta:user-defined meta:name="DCTERMS.W3CDTF/OVERHEIDop.jaargang">2023</meta:user-defined>
    <meta:user-defined meta:name="OVERHEIDop.publicationIssue">69415</meta:user-defined>
    <meta:user-defined meta:name="OVERHEIDop.GmbID/DC.identifier">gmb-2023-69415</meta:user-defined>
    <meta:user-defined meta:name="OVERHEIDop.versieInformatie"/>
  </office:meta>
</office:document-meta>
</file>