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mallingerland - kennisgeving verlenging beslistermijn omgevingsvergunning - de bouw van 7 villa's, de kap van bomen en aanleg inrit - Kletsterlaan (sectie A, perceelnummer 8383)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mallingerland hebben in het kader van de Wet algemene bepalingen omgevingsrecht besloten voor de volgende aanvraag de beslistermijn te verlengen met een termijn van maximaal 6 weken:</text:p>
            <text:p text:style-name="common-al">Voor: de bouw van 7 villa's, de kap van bomen en aanleg inrit</text:p>
            <text:p text:style-name="common-al">Locatie: Kletsterlaan (sectie A, perceelnummer 8383) Drachten</text:p>
            <text:p text:style-name="last-al">De beslistermijn wordt verlengd met 6 weken. Door dit besluit is de nieuwe uiterste beslisdatum: 31 maart 202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69163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9163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9163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Verlenging beslistermijn, de bouw van 7 villa's, de kap van bomen en aanleg inrit, Kletsterlaan (sectie A, perceelnummer 8383) Dracht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Smallingerland - kennisgeving verlenging beslistermijn omgevingsvergunning - de bouw van 7 villa's, de kap van bomen en aanleg inrit - Kletsterlaan (sectie A, perceelnummer 8383) Drachten</meta:user-defined>
    <meta:user-defined meta:name="DCTERMS.W3CDTF/DCTERMS.available">2023-02-16</meta:user-defined>
    <meta:user-defined meta:name="DCTERMS.W3CDTF/OVERHEIDop.jaargang">2023</meta:user-defined>
    <meta:user-defined meta:name="OVERHEIDop.publicationIssue">69163</meta:user-defined>
    <meta:user-defined meta:name="OVERHEIDop.GmbID/DC.identifier">gmb-2023-69163</meta:user-defined>
    <meta:user-defined meta:name="OVERHEIDop.versieInformatie"/>
  </office:meta>
</office:document-meta>
</file>