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entresolvloeren in een magazijn, Reactorweg 189 te Utrecht, HZ_WABO-23-000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actorweg 189 te Utrecht</text:span>
          </text:p>
            <text:p text:style-name="common-al">HZ_WABO-23-00078</text:p>
            <text:p text:style-name="common-al">Toelichting: het bouwen van twee entresolvloeren in een magazijn</text:p>
            <text:p text:style-name="common-al">Datum ontvangst aanvraag: 2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16</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16</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16</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twee entresolvloeren in een magazijn, Reactorweg 189 te Utrecht, HZ_WABO-23-00078</meta:user-defined>
    <meta:user-defined meta:name="DCTERMS.W3CDTF/DCTERMS.available">2023-01-05</meta:user-defined>
    <meta:user-defined meta:name="DCTERMS.W3CDTF/OVERHEIDop.jaargang">2023</meta:user-defined>
    <meta:user-defined meta:name="OVERHEIDop.externeBijlage">Publiceerbaar-A|exb-2023-685</meta:user-defined>
    <meta:user-defined meta:name="OVERHEIDop.publicationIssue">6916</meta:user-defined>
    <meta:user-defined meta:name="OVERHEIDop.GmbID/DC.identifier">gmb-2023-6916</meta:user-defined>
    <meta:user-defined meta:name="OVERHEIDop.versieInformatie"/>
  </office:meta>
</office:document-meta>
</file>