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rondom Bonifatiuskapel, Bronlaan en door Dokkum en omstre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, rondom Bonifatiuskapel, Bronlaan en door Dokkum en omstreken, het organiseren van de Dokkum Bonifatiusloop op 22 april 2023 (aanvraag is ontvangen op 1 jan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859</text:span><text:line-break/><text:date style:data-style-name="dag" text:fixed="true" text:date-value="2023-01-11"/><text:line-break/><text:date style:data-style-name="jaar" text:fixed="true" text:date-value="2023-01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859</text:span><text:date style:data-style-name="nicedate" text:fixed="true" text:date-value="2023-01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859</text:span><text:date style:data-style-name="nicedate" text:fixed="true" text:date-value="2023-01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14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0008</meta:user-defined>
    <dc:language>nl</dc:language>
    <meta:user-defined meta:name="OVERHEIDop.locatietype/OVERHEIDop.gebiedsmarkering">Weg</meta:user-defined>
    <meta:user-defined meta:name="DC.title">Aanvraag evenementenvergunning rondom Bonifatiuskapel, Bronlaan en door Dokkum en omstreken</meta:user-defined>
    <meta:user-defined meta:name="DCTERMS.W3CDTF/DCTERMS.available">2023-01-11</meta:user-defined>
    <meta:user-defined meta:name="DCTERMS.W3CDTF/OVERHEIDop.jaargang">2023</meta:user-defined>
    <meta:user-defined meta:name="OVERHEIDop.publicationIssue">6859</meta:user-defined>
    <meta:user-defined meta:name="OVERHEIDop.GmbID/DC.identifier">gmb-2023-6859</meta:user-defined>
    <meta:user-defined meta:name="OVERHEIDop.versieInformatie"/>
  </office:meta>
</office:document-meta>
</file>