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7 recreatiewoningen, Koningsweg, nabij huisnummer 135,  HZ_WABO-22-310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weg, nabij huisnummer 135</text:p>
            <text:p text:style-name="common-al">HZ_WABO-22-31017</text:p>
            <text:p text:style-name="common-al">Toelichting: het bouwen van 7 recreatiewoningen</text:p>
            <text:p text:style-name="common-al">Datum besluit: 13 februari 2023</text:p>
            <text:p text:style-name="common-al">Startdatum bezwaartermijn: 14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8536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536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536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7 recreatiewoningen, Koningsweg, nabij huisnummer 135,  HZ_WABO-22-31017</meta:user-defined>
    <meta:user-defined meta:name="DCTERMS.W3CDTF/DCTERMS.available">2023-02-16</meta:user-defined>
    <meta:user-defined meta:name="DCTERMS.W3CDTF/OVERHEIDop.jaargang">2023</meta:user-defined>
    <meta:user-defined meta:name="OVERHEIDop.externeBijlage">Publiceerbaar-A|exb-2023-7690</meta:user-defined>
    <meta:user-defined meta:name="OVERHEIDop.externeBijlage">Besluit omgevingsvergunning publiceerbaar|exb-2023-7691</meta:user-defined>
    <meta:user-defined meta:name="OVERHEIDop.publicationIssue">68536</meta:user-defined>
    <meta:user-defined meta:name="OVERHEIDop.GmbID/DC.identifier">gmb-2023-68536</meta:user-defined>
    <meta:user-defined meta:name="OVERHEIDop.versieInformatie"/>
  </office:meta>
</office:document-meta>
</file>