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GROTEN VAN EEN WONING EN VERANDEREN VAN EEN HORECAGELEGENHEID IN EEN WINKEL, BREEDPAD 11 EN GEDEMPTE MOLENWIJK 2,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vergroten van een woning en het veranderen van een horecagelegenheid in een winkel op het perceel Gedempte Molenwijk 2 te Heerenveen Breedpad 11 te Heerenveen  (indieningsdatum 15-11-2022)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851</text:span><text:line-break/><text:date style:data-style-name="dag" text:fixed="true" text:date-value="2023-01-05"/><text:line-break/><text:date style:data-style-name="jaar" text:fixed="true" text:date-value="2023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851</text:span><text:date style:data-style-name="nicedate" text:fixed="true" text:date-value="2023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851</text:span><text:date style:data-style-name="nicedate" text:fixed="true" text:date-value="2023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VERLENGING BESLISTERMIJN AANVRAAG OMGEVINGSVERGUNNING, VERGROTEN VAN EEN WONING EN VERANDEREN VAN EEN HORECAGELEGENHEID IN EEN WINKEL, BREEDPAD 11 EN GEDEMPTE MOLENWIJK 2, HEERENVEEN</meta:user-defined>
    <meta:user-defined meta:name="DCTERMS.W3CDTF/DCTERMS.available">2023-01-05</meta:user-defined>
    <meta:user-defined meta:name="DCTERMS.W3CDTF/OVERHEIDop.jaargang">2023</meta:user-defined>
    <meta:user-defined meta:name="OVERHEIDop.publicationIssue">6851</meta:user-defined>
    <meta:user-defined meta:name="OVERHEIDop.GmbID/DC.identifier">gmb-2023-6851</meta:user-defined>
    <meta:user-defined meta:name="OVERHEIDop.versieInformatie"/>
  </office:meta>
</office:document-meta>
</file>