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an de achterkant van de woning, Tuinbouwstraat 29 te Utrecht, HZ_WABO-23-047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uinbouwstraat 29 te Utrecht</text:span>
          </text:p>
            <text:p text:style-name="common-al">HZ_WABO-23-04786</text:p>
            <text:p text:style-name="common-al">Toelichting: het bouwen van een aanbouw aan de aan de achterkant van de woning</text:p>
            <text:p text:style-name="common-al">Datum ontvangst aanvraag: 10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8093</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8093</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8093</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aan de achterkant van de woning, Tuinbouwstraat 29 te Utrecht, HZ_WABO-23-04786</meta:user-defined>
    <meta:user-defined meta:name="DCTERMS.W3CDTF/DCTERMS.available">2023-02-15</meta:user-defined>
    <meta:user-defined meta:name="DCTERMS.W3CDTF/OVERHEIDop.jaargang">2023</meta:user-defined>
    <meta:user-defined meta:name="OVERHEIDop.externeBijlage">Publiceerbaar-A|exb-2023-7637</meta:user-defined>
    <meta:user-defined meta:name="OVERHEIDop.publicationIssue">68093</meta:user-defined>
    <meta:user-defined meta:name="OVERHEIDop.GmbID/DC.identifier">gmb-2023-68093</meta:user-defined>
    <meta:user-defined meta:name="OVERHEIDop.versieInformatie"/>
  </office:meta>
</office:document-meta>
</file>