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 het bouwen van een dakopbouw op een woning, Zwarte Woud 17 te Utrecht,  HZ_WABO-22-400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warte Woud 17 te Utrecht</text:p>
            <text:p text:style-name="common-al">HZ_WABO-22-40014</text:p>
            <text:p text:style-name="common-al">Toelichting:  het bouwen van een dakopbouw op een woning</text:p>
            <text:p text:style-name="common-al">Datum besluit: 13 februari 2023</text:p>
            <text:p text:style-name="common-al">Startdatum bezwaartermijn: 14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8042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042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042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 het bouwen van een dakopbouw op een woning, Zwarte Woud 17 te Utrecht,  HZ_WABO-22-40014</meta:user-defined>
    <meta:user-defined meta:name="DCTERMS.W3CDTF/DCTERMS.available">2023-02-15</meta:user-defined>
    <meta:user-defined meta:name="DCTERMS.W3CDTF/OVERHEIDop.jaargang">2023</meta:user-defined>
    <meta:user-defined meta:name="OVERHEIDop.externeBijlage">Besluit omgevingsvergunning publiceerbaar|exb-2023-7617</meta:user-defined>
    <meta:user-defined meta:name="OVERHEIDop.externeBijlage">Publiceerbaar-A|exb-2023-7618</meta:user-defined>
    <meta:user-defined meta:name="OVERHEIDop.publicationIssue">68042</meta:user-defined>
    <meta:user-defined meta:name="OVERHEIDop.GmbID/DC.identifier">gmb-2023-68042</meta:user-defined>
    <meta:user-defined meta:name="OVERHEIDop.versieInformatie"/>
  </office:meta>
</office:document-meta>
</file>