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bouwen van 38 woningen: nabij Maria Montessoristraat/Zaagmolenpad (sectie O, perceelnrs. 1251, 1252 (ged), 1130, 1131, 1132, 1472 (ged), 383 (ged) in Doetinchem De volgende omgevingsvergunning is met de reguliere procedure verleen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catie:  nabij Maria Montessoristraat/Zaagmolenpad (sectie O, perceelnrs. 1251, 1252 (ged), 1130, 1131, 1132, 1472 (ged), 383 (ged)</text:p>
            <text:p text:style-name="common-al">Omschrijving:  bouwen van 38 woningen (was aangevraagd voor 76)</text:p>
            <text:p text:style-name="common-al">Dossiernummer:  20220532</text:p>
            <text:p text:style-name="common-al">Datum verzending: 10 februari 2023</text:p>
            <text:p text:style-name="common-al">
            <text:span text:style-name="nadrukvet">Bezwaar</text:span>
          </text:p>
            <text:p text:style-name="common-al">Bent u het niet eens met de verleende vergunning? Dan kunt u als belanghebbende een bezwaarschrift bij ons indienen. Dit moet binnen zes weken nadat de vergunning is verzonden. Als u bezwaar wilt maken, moet u een brief schrijven naar het college van burgemeester en wethouders van Doetinchem, Postbus 9020, 7000 HA in Doetinchem. In deze brief moet in ieder geval het volgende staan:</text:p>
            <text:p text:style-name="common-al">• uw naam en adres</text:p>
            <text:p text:style-name="common-al">• het besluit waartegen u bezwaar maakt (met nummer)</text:p>
            <text:p text:style-name="common-al">• de datum van uw brief en uw handtekening</text:p>
            <text:p text:style-name="common-al">
            <text:span text:style-name="nadrukvet">Voorlopige voorziening</text:span>
          </text:p>
            <text:p text:style-name="common-al">Als u bezwaar maakt, blijft ons besluit geldig totdat wij over uw bezwaar hebben beslist. Misschien kunt u of wilt u onze beslissing op uw bezwaarschrift niet afwachten. Als u vindt dat er snel moet worden opgetreden, kunt u aan de voorzieningenrechter vragen om een voorlopige voorziening. Dit betekent dat de rechter snel naar uw verzoek kijkt en alvast een voorlopige uitspraak doet. U moet dan een brief sturen naar de voorzieningenrechter van de Rechtbank Gelderland, afdeling Bestuursrecht, Postbus 9030, 6800 EM Arnhem. Hiervoor moet u griffierecht betal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67768</text:span><text:line-break/><text:date style:data-style-name="dag" text:fixed="true" text:date-value="2023-02-15"/><text:line-break/><text:date style:data-style-name="jaar" text:fixed="true" text:date-value="2023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7768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7768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0/xml/MC-DRP-OmgevingsvergunningAfhandeling-Web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Verleende omgevingsvergunning voor het bouwen van 38 woningen: nabij Maria Montessoristraat/Zaagmolenpad (sectie O, perceelnrs. 1251, 1252 (ged), 1130, 1131, 1132, 1472 (ged), 383 (ged) in Doetinchem De volgende omgevingsvergunning is met de reguliere procedure verleend.</meta:user-defined>
    <meta:user-defined meta:name="DCTERMS.W3CDTF/DCTERMS.available">2023-02-15</meta:user-defined>
    <meta:user-defined meta:name="DCTERMS.W3CDTF/OVERHEIDop.jaargang">2023</meta:user-defined>
    <meta:user-defined meta:name="OVERHEIDop.publicationIssue">67768</meta:user-defined>
    <meta:user-defined meta:name="OVERHEIDop.GmbID/DC.identifier">gmb-2023-67768</meta:user-defined>
    <meta:user-defined meta:name="OVERHEIDop.versieInformatie"/>
  </office:meta>
</office:document-meta>
</file>