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strijdig gebruik voor de bouw van een loods - Dwarswyk perceelnummer 7782 en 9481 in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Dwarswyk perceelnummer 7782 en 9481 in Drachten, strijdig gebruik voor de bouw van een loods, ontvangen: 10 februari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67354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354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354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meta:user-defined meta:name="DCTERMS.abstract">Aanvraag omgevingsvergunning: Dwarswyk perceelnummer 7782 en 9481 in Drachten, strijdig gebruik voor de bouw van een loods, ontvangen: 10 februari 2023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DC.title">Gemeente Smallingerland - aanvraag omgevingsvergunning - strijdig gebruik voor de bouw van een loods - Dwarswyk perceelnummer 7782 en 9481 in Drachten</meta:user-defined>
    <meta:user-defined meta:name="DCTERMS.W3CDTF/DCTERMS.available">2023-02-15</meta:user-defined>
    <meta:user-defined meta:name="DCTERMS.W3CDTF/OVERHEIDop.jaargang">2023</meta:user-defined>
    <meta:user-defined meta:name="OVERHEIDop.publicationIssue">67354</meta:user-defined>
    <meta:user-defined meta:name="OVERHEIDop.GmbID/DC.identifier">gmb-2023-67354</meta:user-defined>
    <meta:user-defined meta:name="OVERHEIDop.versieInformatie"/>
  </office:meta>
</office:document-meta>
</file>