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een woning, Pizarrolaan 7 te Utrecht,  HZ_WABO-22-427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zarrolaan 7 te Utrecht</text:p>
            <text:p text:style-name="common-al">HZ_WABO-22-42789</text:p>
            <text:p text:style-name="common-al">Toelichting: het bouwen van een dakopbouw op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7086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086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086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een woning, Pizarrolaan 7 te Utrecht,  HZ_WABO-22-42789</meta:user-defined>
    <meta:user-defined meta:name="DCTERMS.W3CDTF/DCTERMS.available">2023-02-15</meta:user-defined>
    <meta:user-defined meta:name="DCTERMS.W3CDTF/OVERHEIDop.jaargang">2023</meta:user-defined>
    <meta:user-defined meta:name="OVERHEIDop.publicationIssue">67086</meta:user-defined>
    <meta:user-defined meta:name="OVERHEIDop.GmbID/DC.identifier">gmb-2023-67086</meta:user-defined>
    <meta:user-defined meta:name="OVERHEIDop.versieInformatie"/>
  </office:meta>
</office:document-meta>
</file>