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10 CHALETS VOOR OPVANG OEKRAÏENSE VLUCHTELINGEN, SCHANS 65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10 chalets voor opvang Oekraïense vluchtelingen (tijdelijk tot 1 juli 2024) op het perceel Schans 65 te Heerenveen  (09-02-2023).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6572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6572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6572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PLAATSEN VAN 10 CHALETS VOOR OPVANG OEKRAÏENSE VLUCHTELINGEN, SCHANS 65 HEERENVEEN</meta:user-defined>
    <meta:user-defined meta:name="DCTERMS.W3CDTF/DCTERMS.available">2023-02-15</meta:user-defined>
    <meta:user-defined meta:name="DCTERMS.W3CDTF/OVERHEIDop.jaargang">2023</meta:user-defined>
    <meta:user-defined meta:name="OVERHEIDop.publicationIssue">66572</meta:user-defined>
    <meta:user-defined meta:name="OVERHEIDop.GmbID/DC.identifier">gmb-2023-66572</meta:user-defined>
    <meta:user-defined meta:name="OVERHEIDop.versieInformatie"/>
  </office:meta>
</office:document-meta>
</file>