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 gestelde aanvraag voor het bouwen van een herdenkgebouw aan Heelweg te Vragender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trokken omgevingsvergunning</text:span>
          </text:p>
            <text:p text:style-name="common-al">(Vragender)</text:p>
            <text:list text:style-name="id1-3-2-1-1-3">
              <text:list-item text:style-override="id1-3-2-1-1-3-1">
                <text:number>•</text:number>
                <text:p text:style-name="al">Heelweg - Perceel LTV sectie C nummer 2728, het bouwen van een herdenkgebouw, verzonden op 02-01-2022</text:p>
              </text:list-item>
            </text:list>
            <text:p text:style-name="last-al">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6637</text:span><text:line-break/><text:date style:data-style-name="dag" text:fixed="true" text:date-value="2023-01-05"/><text:line-break/><text:date style:data-style-name="jaar" text:fixed="true" text:date-value="2023-01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637</text:span><text:date style:data-style-name="nicedate" text:fixed="true" text:date-value="2023-01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637</text:span><text:date style:data-style-name="nicedate" text:fixed="true" text:date-value="2023-01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2.13/xml/MC-DRP-OmgevingsvergunningAfhandelin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Buiten behandeling gestelde aanvraag voor het bouwen van een herdenkgebouw aan Heelweg te Vragender</meta:user-defined>
    <meta:user-defined meta:name="DCTERMS.W3CDTF/DCTERMS.available">2023-01-05</meta:user-defined>
    <meta:user-defined meta:name="DCTERMS.W3CDTF/OVERHEIDop.jaargang">2023</meta:user-defined>
    <meta:user-defined meta:name="OVERHEIDop.publicationIssue">6637</meta:user-defined>
    <meta:user-defined meta:name="OVERHEIDop.GmbID/DC.identifier">gmb-2023-6637</meta:user-defined>
    <meta:user-defined meta:name="OVERHEIDop.versieInformatie"/>
  </office:meta>
</office:document-meta>
</file>