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Zuidplein 10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. </text:p>
            <text:p text:style-name="common-al">Zuidplein 102 A, 3083CX , reclame plaatsen ( datum aanvraag 06-02-2023, dossiernummer OMV.23.02.00070 ) </text:p>
            <text:p text:style-name="common-al">Informatie aangevraagde omgevingsvergunning.</text:p>
            <text:p text:style-name="last-al"> 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66174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6174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6174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dc:language>nl</dc:language>
    <meta:user-defined meta:name="OVERHEIDop.locatietype/OVERHEIDop.gebiedsmarkering">Adres</meta:user-defined>
    <meta:user-defined meta:name="DC.title">aangevraagde omgevingsvergunning Zuidplein 102A</meta:user-defined>
    <meta:user-defined meta:name="DCTERMS.W3CDTF/DCTERMS.available">2023-02-15</meta:user-defined>
    <meta:user-defined meta:name="DCTERMS.W3CDTF/OVERHEIDop.jaargang">2023</meta:user-defined>
    <meta:user-defined meta:name="OVERHEIDop.publicationIssue">66174</meta:user-defined>
    <meta:user-defined meta:name="OVERHEIDop.GmbID/DC.identifier">gmb-2023-66174</meta:user-defined>
    <meta:user-defined meta:name="OVERHEIDop.versieInformatie"/>
  </office:meta>
</office:document-meta>
</file>