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3 februari 2023 hebben wij een reguliere omgevingsvergunning verleend voor het bouwen van een recreatiewoning op het adres Oude Postweg 4a in Ambt Delden. Deze vergunning staat ingeschreven onder zaaknummer 00003443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65860</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860</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860</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344335</meta:user-defined>
    <meta:user-defined meta:name="DCTERMS.abstract">het bouwen van een recreatiewoning </meta:user-defined>
    <dc:language>nl</dc:language>
    <meta:user-defined meta:name="OVERHEIDop.locatietype/OVERHEIDop.gebiedsmarkering">Punt</meta:user-defined>
    <meta:user-defined meta:name="DC.title">Op 13 februari 2023 hebben wij een reguliere omgevingsvergunning verleend voor het bouwen van een recreatiewoning op het adres Oude Postweg 4a in Ambt Delden. Deze vergunning staat ingeschreven onder zaaknummer 0000344335.</meta:user-defined>
    <meta:user-defined meta:name="DCTERMS.W3CDTF/DCTERMS.available">2023-02-15</meta:user-defined>
    <meta:user-defined meta:name="DCTERMS.W3CDTF/OVERHEIDop.jaargang">2023</meta:user-defined>
    <meta:user-defined meta:name="OVERHEIDop.publicationIssue">65860</meta:user-defined>
    <meta:user-defined meta:name="OVERHEIDop.GmbID/DC.identifier">gmb-2023-65860</meta:user-defined>
    <meta:user-defined meta:name="OVERHEIDop.versieInformatie"/>
  </office:meta>
</office:document-meta>
</file>