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 Wabo, bouwen van een woning, Voorstraat 3, 9693 EE Bad Nieuwescha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Het bouwen van een woning, Voorstraat 3, 9693 EE Bad Nieuweschans. Door dit besluit is de nieuwe uiterste beslisdatum 17 februari 2023.</text:p>
            <text:p text:style-name="common-al"/>
            <text:p text:style-name="last-al">Winschoten, 15 februari 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65768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76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768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 Wabo, bouwen van een woning, Voorstraat 3, 9693 EE Bad Nieuweschans</meta:user-defined>
    <meta:user-defined meta:name="DCTERMS.W3CDTF/DCTERMS.available">2023-02-15</meta:user-defined>
    <meta:user-defined meta:name="DCTERMS.W3CDTF/OVERHEIDop.jaargang">2023</meta:user-defined>
    <meta:user-defined meta:name="OVERHEIDop.publicationIssue">65768</meta:user-defined>
    <meta:user-defined meta:name="OVERHEIDop.GmbID/DC.identifier">gmb-2023-65768</meta:user-defined>
    <meta:user-defined meta:name="OVERHEIDop.versieInformatie"/>
  </office:meta>
</office:document-meta>
</file>