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Lucellestraat 39-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, Lucellestraat 39, 20-02-2023 tot 24-03-2023, Locatie: Lucellestraat 39-1</text:p>
            <text:p text:style-name="common-al">Looptijd :20-02-2023 t/m 24-03-2023</text:p>
            <text:p text:style-name="common-al">Verzonden naar aanvrager op: 10-02-2023</text:p>
            <text:p text:style-name="common-al">Kenmerk gemeente: Z/23/212548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3/2125482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www.amsterdam.nl/veelgevraagd</text:a> onder het tabblad 'Contact'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65099</text:span><text:line-break/><text:date style:data-style-name="dag" text:fixed="true" text:date-value="2023-02-14"/><text:line-break/><text:date style:data-style-name="jaar" text:fixed="true" text:date-value="2023-02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65099</text:span><text:date style:data-style-name="nicedate" text:fixed="true" text:date-value="2023-02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65099</text:span><text:date style:data-style-name="nicedate" text:fixed="true" text:date-value="2023-02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40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3/2125482</meta:user-defined>
    <meta:user-defined meta:name="DCTERMS.abstract">Object, Lucellestraat 39, 20-02-2023 tot 24-03-2023, Lucellestraat 39-1</meta:user-defined>
    <dc:language>nl</dc:language>
    <meta:user-defined meta:name="OVERHEIDop.locatietype/OVERHEIDop.gebiedsmarkering">Punt</meta:user-defined>
    <meta:user-defined meta:name="DC.title">Besluit apv vergunning Verleend - Lucellestraat 39-1</meta:user-defined>
    <meta:user-defined meta:name="DCTERMS.W3CDTF/DCTERMS.available">2023-02-14</meta:user-defined>
    <meta:user-defined meta:name="DCTERMS.W3CDTF/OVERHEIDop.jaargang">2023</meta:user-defined>
    <meta:user-defined meta:name="OVERHEIDop.publicationIssue">65099</meta:user-defined>
    <meta:user-defined meta:name="OVERHEIDop.GmbID/DC.identifier">gmb-2023-65099</meta:user-defined>
    <meta:user-defined meta:name="OVERHEIDop.versieInformatie"/>
  </office:meta>
</office:document-meta>
</file>