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en aanvraag omgevingsvergunning, het bouwen van een Knarrenhof, Langelaan Surhuisterveen (kadastraal Surhuizum B, 9437)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ngelaan Surhuisterveen (kadastraal Surhuizum B, 9437) </text:p>
            <text:p text:style-name="common-al">Olo: 7579369</text:p>
            <text:p text:style-name="common-al">het bouwen van een Knarrenhof</text:p>
            <text:p text:style-name="common-al">Datum ontvangst: 10 februar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65018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018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018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Achtkarspelen - ontvangen aanvraag omgevingsvergunning, het bouwen van een Knarrenhof, Langelaan Surhuisterveen (kadastraal Surhuizum B, 9437)</meta:user-defined>
    <meta:user-defined meta:name="DCTERMS.W3CDTF/DCTERMS.available">2023-02-15</meta:user-defined>
    <meta:user-defined meta:name="DCTERMS.W3CDTF/OVERHEIDop.jaargang">2023</meta:user-defined>
    <meta:user-defined meta:name="OVERHEIDop.publicationIssue">65018</meta:user-defined>
    <meta:user-defined meta:name="OVERHEIDop.GmbID/DC.identifier">gmb-2023-65018</meta:user-defined>
    <meta:user-defined meta:name="OVERHEIDop.versieInformatie"/>
  </office:meta>
</office:document-meta>
</file>