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Jean Jonxi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Jean Jonxi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Jean Jonxisstraat 14, ter hoogte van pand nummer 1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0 februari 2023</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63990</text:span><text:line-break/><text:date style:data-style-name="dag" text:fixed="true" text:date-value="2023-02-14"/><text:line-break/><text:date style:data-style-name="jaar" text:fixed="true" text:date-value="2023-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990</text:span><text:date style:data-style-name="nicedate" text:fixed="true" text:date-value="2023-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990</text:span><text:date style:data-style-name="nicedate" text:fixed="true" text:date-value="2023-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Jean Jonxisstraat, ter hoogte van pand nummer 1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Jean Jonxisstraat (ROTTERDAM)</meta:user-defined>
    <meta:user-defined meta:name="DCTERMS.W3CDTF/DCTERMS.available">2023-02-14</meta:user-defined>
    <meta:user-defined meta:name="DCTERMS.W3CDTF/OVERHEIDop.jaargang">2023</meta:user-defined>
    <meta:user-defined meta:name="OVERHEIDop.publicationIssue">63990</meta:user-defined>
    <meta:user-defined meta:name="OVERHEIDop.GmbID/DC.identifier">gmb-2023-63990</meta:user-defined>
    <meta:user-defined meta:name="OVERHEIDop.versieInformatie"/>
  </office:meta>
</office:document-meta>
</file>