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vier woongebouwen met 350 huurwoningen en 38 koopwoningen, Kruisvaartkade, blok S4, S5, S6 en S7 te Utrecht, HZ_WABO-22-452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ruisvaartkade, blok S4, S5, S6 en S7 te Utrecht</text:span>
          </text:p>
            <text:p text:style-name="common-al">HZ_WABO-22-45294</text:p>
            <text:p text:style-name="common-al">Toelichting: het bouwen van vier woongebouwen met 350 huurwoningen en 38 koopwoningen</text:p>
            <text:p text:style-name="common-al">Datum ontvangst aanvraag: 30 decem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117</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17</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117</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vier woongebouwen met 350 huurwoningen en 38 koopwoningen, Kruisvaartkade, blok S4, S5, S6 en S7 te Utrecht, HZ_WABO-22-45294</meta:user-defined>
    <meta:user-defined meta:name="DCTERMS.W3CDTF/DCTERMS.available">2023-01-05</meta:user-defined>
    <meta:user-defined meta:name="DCTERMS.W3CDTF/OVERHEIDop.jaargang">2023</meta:user-defined>
    <meta:user-defined meta:name="OVERHEIDop.externeBijlage">Publiceerbaar-A|exb-2023-557</meta:user-defined>
    <meta:user-defined meta:name="OVERHEIDop.publicationIssue">6117</meta:user-defined>
    <meta:user-defined meta:name="OVERHEIDop.GmbID/DC.identifier">gmb-2023-6117</meta:user-defined>
    <meta:user-defined meta:name="OVERHEIDop.versieInformatie"/>
  </office:meta>
</office:document-meta>
</file>