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lbrecht Dürerstraat 36 1077M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Albrecht Dürerstraat 36 1077MA Amsterdam</text:p>
            <text:p text:style-name="common-al">Omschrijving: voor het herinrichten van de schooltuin.</text:p>
            <text:p text:style-name="common-al">Datum ontvangst: 01-02-2023</text:p>
            <text:p text:style-name="common-al">Zaaknummer: Z2023-Z000624</text:p>
            <text:p text:style-name="common-al">OLO nummer: 7559139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0606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606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606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0624</meta:user-defined>
    <meta:user-defined meta:name="DCTERMS.abstract">herinrichten van de schooltuin op het adres Albrecht Dürerstraat 36 </meta:user-defined>
    <dc:language>nl</dc:language>
    <meta:user-defined meta:name="OVERHEIDop.locatietype/OVERHEIDop.gebiedsmarkering">Punt</meta:user-defined>
    <meta:user-defined meta:name="DC.title">Aanvraag omgevingsvergunning Albrecht Dürerstraat 36 1077MA Amsterdam</meta:user-defined>
    <meta:user-defined meta:name="DCTERMS.W3CDTF/DCTERMS.available">2023-02-10</meta:user-defined>
    <meta:user-defined meta:name="DCTERMS.W3CDTF/OVERHEIDop.jaargang">2023</meta:user-defined>
    <meta:user-defined meta:name="OVERHEIDop.publicationIssue">60606</meta:user-defined>
    <meta:user-defined meta:name="OVERHEIDop.GmbID/DC.identifier">gmb-2023-60606</meta:user-defined>
    <meta:user-defined meta:name="OVERHEIDop.versieInformatie"/>
  </office:meta>
</office:document-meta>
</file>