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pzoomerstraat 19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text:p>
            <text:p text:style-name="common-al">Opzoomerstraat 19A, 3023SE, vervangen van kozijnen aan de voorgevel op de eerste-, tweede- en derde verdieping (datum besluit 8-02-2023, zelfde dag verzonden, dossiernummer OMV.22.12.00324).</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text:a xlink:href="https://www.rotterdam.nl/bezwaar-overig-indienen" xlink:type="simple"> www.rotterdam.nl/bezwaar-overig-indienen.</text:a> U heeft daarvoor wel een DigiD-code, of als bedrijf een E-herkenning, nodig. Deze kunt u aanvragen via <text:a xlink:href="http://www.DigiD-code" xlink:type="simple">www.DigiD-code</text:a>,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60532</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532</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532</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pzoomerstraat 19A</meta:user-defined>
    <meta:user-defined meta:name="DCTERMS.W3CDTF/DCTERMS.available">2023-02-10</meta:user-defined>
    <meta:user-defined meta:name="DCTERMS.W3CDTF/OVERHEIDop.jaargang">2023</meta:user-defined>
    <meta:user-defined meta:name="OVERHEIDop.publicationIssue">60532</meta:user-defined>
    <meta:user-defined meta:name="OVERHEIDop.GmbID/DC.identifier">gmb-2023-60532</meta:user-defined>
    <meta:user-defined meta:name="OVERHEIDop.versieInformatie"/>
  </office:meta>
</office:document-meta>
</file>