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woning, Koningsweg 135 te Utrecht,  HZ_WABO-22-1034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oningsweg 135 te Utrecht</text:p>
            <text:p text:style-name="common-al">HZ_WABO-22-10340</text:p>
            <text:p text:style-name="common-al">Toelichting: het bouwen van een woning</text:p>
            <text:p text:style-name="common-al">Datum besluit: 8 februari 2023</text:p>
            <text:p text:style-name="common-al">Startdatum bezwaartermijn: 9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0225</text:span><text:line-break/><text:date style:data-style-name="dag" text:fixed="true" text:date-value="2023-02-10"/><text:line-break/><text:date style:data-style-name="jaar" text:fixed="true" text:date-value="2023-0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0225</text:span><text:date style:data-style-name="nicedate" text:fixed="true" text:date-value="2023-0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0225</text:span><text:date style:data-style-name="nicedate" text:fixed="true" text:date-value="2023-0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Vlak</meta:user-defined>
    <meta:user-defined meta:name="DC.title">Afgehandelde omgevingsvergunning, het bouwen van een woning, Koningsweg 135 te Utrecht,  HZ_WABO-22-10340</meta:user-defined>
    <meta:user-defined meta:name="DCTERMS.W3CDTF/DCTERMS.available">2023-02-10</meta:user-defined>
    <meta:user-defined meta:name="DCTERMS.W3CDTF/OVERHEIDop.jaargang">2023</meta:user-defined>
    <meta:user-defined meta:name="OVERHEIDop.externeBijlage">Aanvraagdocument  publiceerbaar-A|exb-2023-6757</meta:user-defined>
    <meta:user-defined meta:name="OVERHEIDop.externeBijlage">Besluit omgevingsvergunning publiceerbaar|exb-2023-6758</meta:user-defined>
    <meta:user-defined meta:name="OVERHEIDop.publicationIssue">60225</meta:user-defined>
    <meta:user-defined meta:name="OVERHEIDop.GmbID/DC.identifier">gmb-2023-60225</meta:user-defined>
    <meta:user-defined meta:name="OVERHEIDop.versieInformatie"/>
  </office:meta>
</office:document-meta>
</file>