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een dakkapel aan de voorzijde, Goedestraat 135 te Utrecht,  HZ_WABO-22-334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edestraat 135 te Utrecht</text:p>
            <text:p text:style-name="common-al">HZ_WABO-22-33468</text:p>
            <text:p text:style-name="common-al">Toelichting: het bouwen van een dakopbouw met een dakkapel aan de voorzijde</text:p>
            <text:p text:style-name="common-al">Datum besluit: 8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198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19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19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een dakkapel aan de voorzijde, Goedestraat 135 te Utrecht,  HZ_WABO-22-33468</meta:user-defined>
    <meta:user-defined meta:name="DCTERMS.W3CDTF/DCTERMS.available">2023-02-10</meta:user-defined>
    <meta:user-defined meta:name="DCTERMS.W3CDTF/OVERHEIDop.jaargang">2023</meta:user-defined>
    <meta:user-defined meta:name="OVERHEIDop.externeBijlage">ALG publiceerbaar-A|exb-2023-6751</meta:user-defined>
    <meta:user-defined meta:name="OVERHEIDop.externeBijlage">Besluit omgevingsvergunning publiceerbaar|exb-2023-6752</meta:user-defined>
    <meta:user-defined meta:name="OVERHEIDop.publicationIssue">60198</meta:user-defined>
    <meta:user-defined meta:name="OVERHEIDop.GmbID/DC.identifier">gmb-2023-60198</meta:user-defined>
    <meta:user-defined meta:name="OVERHEIDop.versieInformatie"/>
  </office:meta>
</office:document-meta>
</file>