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legaliseren) van een airco unit aan de achtergevel van de woning, Agaatvlindersingel 63 te Utrecht, HZ_WABO-23-041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gaatvlindersingel 63 te Utrecht</text:span>
          </text:p>
            <text:p text:style-name="common-al">HZ_WABO-23-04166</text:p>
            <text:p text:style-name="common-al">Toelichting: het bouwen (legaliseren) van een airco unit aan de achtergevel van de woning</text:p>
            <text:p text:style-name="common-al">Datum ontvangst aanvraag: 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0029</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29</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29</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legaliseren) van een airco unit aan de achtergevel van de woning, Agaatvlindersingel 63 te Utrecht, HZ_WABO-23-04166</meta:user-defined>
    <meta:user-defined meta:name="DCTERMS.W3CDTF/DCTERMS.available">2023-02-10</meta:user-defined>
    <meta:user-defined meta:name="DCTERMS.W3CDTF/OVERHEIDop.jaargang">2023</meta:user-defined>
    <meta:user-defined meta:name="OVERHEIDop.externeBijlage">Aanvraagdocument  publiceerbaar-A|exb-2023-6723</meta:user-defined>
    <meta:user-defined meta:name="OVERHEIDop.publicationIssue">60029</meta:user-defined>
    <meta:user-defined meta:name="OVERHEIDop.GmbID/DC.identifier">gmb-2023-60029</meta:user-defined>
    <meta:user-defined meta:name="OVERHEIDop.versieInformatie"/>
  </office:meta>
</office:document-meta>
</file>