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verbindingsbruggen en het wijzigen van de gevels van een kantoorgebouw, Herman Gorterstraat 5, 55 en 75 te Utrecht,  HZ_WABO-22-4437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rman Gorterstraat 5, 55 en 75 te Utrecht</text:p>
            <text:p text:style-name="common-al">HZ_WABO-22-44371</text:p>
            <text:p text:style-name="common-al">Toelichting: het bouwen van verbindingsbruggen en het wijzigen van de gevels van een kantoorgebouw</text:p>
            <text:p text:style-name="common-al">Datum besluit: 7 februari 2023</text:p>
            <text:p text:style-name="common-al">Startdatum bezwaartermijn: 9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9403</text:span><text:line-break/><text:date style:data-style-name="dag" text:fixed="true" text:date-value="2023-02-10"/><text:line-break/><text:date style:data-style-name="jaar" text:fixed="true" text:date-value="2023-0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9403</text:span><text:date style:data-style-name="nicedate" text:fixed="true" text:date-value="2023-0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9403</text:span><text:date style:data-style-name="nicedate" text:fixed="true" text:date-value="2023-0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verbindingsbruggen en het wijzigen van de gevels van een kantoorgebouw, Herman Gorterstraat 5, 55 en 75 te Utrecht,  HZ_WABO-22-44371</meta:user-defined>
    <meta:user-defined meta:name="DCTERMS.W3CDTF/DCTERMS.available">2023-02-10</meta:user-defined>
    <meta:user-defined meta:name="DCTERMS.W3CDTF/OVERHEIDop.jaargang">2023</meta:user-defined>
    <meta:user-defined meta:name="OVERHEIDop.externeBijlage">Publiceerbaar-A|exb-2023-6652</meta:user-defined>
    <meta:user-defined meta:name="OVERHEIDop.externeBijlage">Besluit omgevingsvergunning publiceerbaar|exb-2023-6653</meta:user-defined>
    <meta:user-defined meta:name="OVERHEIDop.publicationIssue">59403</meta:user-defined>
    <meta:user-defined meta:name="OVERHEIDop.GmbID/DC.identifier">gmb-2023-59403</meta:user-defined>
    <meta:user-defined meta:name="OVERHEIDop.versieInformatie"/>
  </office:meta>
</office:document-meta>
</file>