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oorstraat, Oostenburgstraat en gedeelte Eyso de Wendstraat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Voorstraat, Oostenburgstraat en gedeelte Eyso de Wendstraat, het organiseren van Koningsmarkt Kollum op 27 april 2023 van 10.00 tot 17.00 uur (besluit is verzonden op 8 februari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9346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34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34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034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Evenementenvergunning Voorstraat, Oostenburgstraat en gedeelte Eyso de Wendstraat te Kollum</meta:user-defined>
    <meta:user-defined meta:name="DCTERMS.W3CDTF/DCTERMS.available">2023-02-15</meta:user-defined>
    <meta:user-defined meta:name="DCTERMS.W3CDTF/OVERHEIDop.jaargang">2023</meta:user-defined>
    <meta:user-defined meta:name="OVERHEIDop.publicationIssue">59346</meta:user-defined>
    <meta:user-defined meta:name="OVERHEIDop.GmbID/DC.identifier">gmb-2023-59346</meta:user-defined>
    <meta:user-defined meta:name="OVERHEIDop.versieInformatie"/>
  </office:meta>
</office:document-meta>
</file>