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MET SCHUURGEDEELTE EN HET UITVOEREN VAN SLOOPWERKZAAMHEDEN, SCHOTERLANDSEWEG 57 OUDESCHOO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met schuurgedeelte en het uitvoeren van sloopwerkzaamheden op het perceel Schoterlandseweg 57 te Oudeschoot  </text:p>
            <text:p text:style-name="common-al">(08 februari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9331</text:span><text:line-break/><text:date style:data-style-name="dag" text:fixed="true" text:date-value="2023-02-10"/><text:line-break/><text:date style:data-style-name="jaar" text:fixed="true" text:date-value="2023-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9331</text:span><text:date style:data-style-name="nicedate" text:fixed="true" text:date-value="2023-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9331</text:span><text:date style:data-style-name="nicedate" text:fixed="true" text:date-value="2023-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EN VERANDEREN VAN EEN WONING MET SCHUURGEDEELTE EN HET UITVOEREN VAN SLOOPWERKZAAMHEDEN, SCHOTERLANDSEWEG 57 OUDESCHOOT</meta:user-defined>
    <meta:user-defined meta:name="DCTERMS.W3CDTF/DCTERMS.available">2023-02-10</meta:user-defined>
    <meta:user-defined meta:name="DCTERMS.W3CDTF/OVERHEIDop.jaargang">2023</meta:user-defined>
    <meta:user-defined meta:name="OVERHEIDop.publicationIssue">59331</meta:user-defined>
    <meta:user-defined meta:name="OVERHEIDop.GmbID/DC.identifier">gmb-2023-59331</meta:user-defined>
    <meta:user-defined meta:name="OVERHEIDop.versieInformatie"/>
  </office:meta>
</office:document-meta>
</file>