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Waldenlaan 3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  Waldenlaan 35    16-2-2023 van 09.00 uur tot 11.00 uur, Locatie: Waldenlaan 35</text:p>
            <text:p text:style-name="common-al">Looptijd :16-02-2023 t/m 16-02-2023</text:p>
            <text:p text:style-name="common-al">Verzonden naar aanvrager op: 07-02-2023</text:p>
            <text:p text:style-name="common-al">Kenmerk gemeente: Z/23/212785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3/2127859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9177</text:span><text:line-break/><text:date style:data-style-name="dag" text:fixed="true" text:date-value="2023-02-10"/><text:line-break/><text:date style:data-style-name="jaar" text:fixed="true" text:date-value="2023-02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9177</text:span><text:date style:data-style-name="nicedate" text:fixed="true" text:date-value="2023-02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9177</text:span><text:date style:data-style-name="nicedate" text:fixed="true" text:date-value="2023-02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0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27859</meta:user-defined>
    <meta:user-defined meta:name="DCTERMS.abstract">object Waldenlaan 35 16-2-2023 van 09.00 uur tot 11.00 uur, Waldenlaan 35</meta:user-defined>
    <dc:language>nl</dc:language>
    <meta:user-defined meta:name="OVERHEIDop.locatietype/OVERHEIDop.gebiedsmarkering">Punt</meta:user-defined>
    <meta:user-defined meta:name="DC.title">Besluit apv vergunning Verleend Waldenlaan 35</meta:user-defined>
    <meta:user-defined meta:name="DCTERMS.W3CDTF/DCTERMS.available">2023-02-10</meta:user-defined>
    <meta:user-defined meta:name="DCTERMS.W3CDTF/OVERHEIDop.jaargang">2023</meta:user-defined>
    <meta:user-defined meta:name="OVERHEIDop.publicationIssue">59177</meta:user-defined>
    <meta:user-defined meta:name="OVERHEIDop.GmbID/DC.identifier">gmb-2023-59177</meta:user-defined>
    <meta:user-defined meta:name="OVERHEIDop.versieInformatie"/>
  </office:meta>
</office:document-meta>
</file>