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 Lucellestraat 86-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 stremmen van de weg - Lucellestraat 86
14 februari 2023, Locatie: Lucellestraat 86-H</text:p>
            <text:p text:style-name="common-al">Looptijd :14-02-2023 t/m 14-02-2023</text:p>
            <text:p text:style-name="common-al">Verzonden naar aanvrager op: 07-02-2023</text:p>
            <text:p text:style-name="common-al">Kenmerk gemeente: Z/23/212552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3/2125520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59081</text:span><text:line-break/><text:date style:data-style-name="dag" text:fixed="true" text:date-value="2023-02-10"/><text:line-break/><text:date style:data-style-name="jaar" text:fixed="true" text:date-value="2023-02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9081</text:span><text:date style:data-style-name="nicedate" text:fixed="true" text:date-value="2023-02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9081</text:span><text:date style:data-style-name="nicedate" text:fixed="true" text:date-value="2023-02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40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3/2125520</meta:user-defined>
    <meta:user-defined meta:name="DCTERMS.abstract">TVM stremmen van de weg - Lucellestraat 86 14 februari 2023, Lucellestraat 86-H</meta:user-defined>
    <dc:language>nl</dc:language>
    <meta:user-defined meta:name="OVERHEIDop.locatietype/OVERHEIDop.gebiedsmarkering">Punt</meta:user-defined>
    <meta:user-defined meta:name="DC.title">Besluit apv vergunning Verleend Lucellestraat 86-H</meta:user-defined>
    <meta:user-defined meta:name="DCTERMS.W3CDTF/DCTERMS.available">2023-02-10</meta:user-defined>
    <meta:user-defined meta:name="DCTERMS.W3CDTF/OVERHEIDop.jaargang">2023</meta:user-defined>
    <meta:user-defined meta:name="OVERHEIDop.publicationIssue">59081</meta:user-defined>
    <meta:user-defined meta:name="OVERHEIDop.GmbID/DC.identifier">gmb-2023-59081</meta:user-defined>
    <meta:user-defined meta:name="OVERHEIDop.versieInformatie"/>
  </office:meta>
</office:document-meta>
</file>