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kennisgeving verleend besluit op Omgevingsvergunning, kenmerk 2022-000063 Heraut 18a en Landvoogd 2 en 3 te Rhoon, het plaatsen van drie dakop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december 2022 een besluit genomen op de aanvraag met zaaknummer 2022-000063 voor het plaatsen van drie dakopbouwen op locatie Heraut 18a, 3161NB Rhoon en Landvoogd 2 en 3, 3161NC Rhoon.</text:p>
            <text:p text:style-name="common-al">De vergunning is verleend. </text:p>
            <text:p text:style-name="common-al">
            <text:span text:style-name="nadrukvet">Inzien</text:span>
          </text:p>
            <text:p text:style-name="common-al">Voor het inzien van de aanvraag, de beschikking en de bijbehorende stukken kunt u binnen zes weken na de besluit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Procedure</text:span>
          </text:p>
            <text:p text:style-name="last-al">U kunt bezwaar maken tegen het besluit. Vermeldt u daarbij het hierboven genoemde zaaknummer. De termijn voor het indienen van een bezwaar start op 23 december 2022 en bedraagt 6 weken. Lees voor informatie over het indienen van een <text:span text:style-name="nadrukvet">bezwaarschrift</text:span> tegen een besluit of vergunning de alinea over bezwaar indienen op <text:a xlink:href="http://www.albrandswaard.nl/bezwaar-maken" xlink:type="simple">www.albrandswaard.nl/bezwaar-mak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58719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719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719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Albrand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000063</meta:user-defined>
    <meta:user-defined meta:name="DCTERMS.abstract">Rhoon Heraut 18a, Landvoogd 2 en 3, plaatsen drie dakop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Rectificatie kennisgeving verleend besluit op Omgevingsvergunning, kenmerk 2022-000063 Heraut 18a en Landvoogd 2 en 3 te Rhoon, het plaatsen van drie dakopbouwen</meta:user-defined>
    <meta:user-defined meta:name="DCTERMS.W3CDTF/DCTERMS.available">2023-02-09</meta:user-defined>
    <meta:user-defined meta:name="DCTERMS.W3CDTF/OVERHEIDop.jaargang">2023</meta:user-defined>
    <meta:user-defined meta:name="OVERHEIDop.publicationIssue">58719</meta:user-defined>
    <meta:user-defined meta:name="OVERHEIDop.GmbID/DC.identifier">gmb-2023-58719</meta:user-defined>
    <meta:user-defined meta:name="OVERHEIDop.versieInformatie"/>
  </office:meta>
</office:document-meta>
</file>