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bouwen van een uitbouw aan de zijkant van de woning, het dichtbouwen van de vide  en het wijzigen van de garagepui, Oskar Nedbalhof 13 te Utrecht,  HZ_WABO-22-41750</text:p>
      <text:section text:name="zakelijke-mededeling_id1-3-2" text:style-name="zakelijke-mededeling">
        <text:section text:name="zakelijke-mededeling-tekst_id1-3-2-1" text:style-name="zakelijke-mededeling-tekst">
          <text:section text:name="tekst_id1-3-2-1-1" text:style-name="tekst">
            <text:p text:style-name="common-al">Oskar Nedbalhof 13 te Utrecht</text:p>
            <text:p text:style-name="common-al">HZ_WABO-22-41750</text:p>
            <text:p text:style-name="common-al">Toelichting: het bouwen van een uitbouw aan de zijkant van de woning, het dichtbouwen van de vide  en het wijzigen van de garagepui</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409</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409</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409</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bouwen van een uitbouw aan de zijkant van de woning, het dichtbouwen van de vide  en het wijzigen van de garagepui, Oskar Nedbalhof 13 te Utrecht,  HZ_WABO-22-41750</meta:user-defined>
    <meta:user-defined meta:name="DCTERMS.W3CDTF/DCTERMS.available">2023-02-09</meta:user-defined>
    <meta:user-defined meta:name="DCTERMS.W3CDTF/OVERHEIDop.jaargang">2023</meta:user-defined>
    <meta:user-defined meta:name="OVERHEIDop.publicationIssue">58409</meta:user-defined>
    <meta:user-defined meta:name="OVERHEIDop.GmbID/DC.identifier">gmb-2023-58409</meta:user-defined>
    <meta:user-defined meta:name="OVERHEIDop.versieInformatie"/>
  </office:meta>
</office:document-meta>
</file>