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het tussenlid tussen twee woningen, Dr. Dentzlaan 3-5 te Utrecht, HZ_WABO-23-039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r. Dentzlaan 3-5 te Utrecht</text:span>
          </text:p>
            <text:p text:style-name="common-al">HZ_WABO-23-03974</text:p>
            <text:p text:style-name="common-al">Toelichting: het bouwen van een extra bouwlaag op het tussenlid tussen twee woningen</text:p>
            <text:p text:style-name="common-al">Datum ontvangst aanvraag: 6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8315</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315</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315</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DC.title">Aanvraag omgevingsvergunning, het bouwen van een extra bouwlaag op het tussenlid tussen twee woningen, Dr. Dentzlaan 3-5 te Utrecht, HZ_WABO-23-03974</meta:user-defined>
    <meta:user-defined meta:name="DCTERMS.W3CDTF/DCTERMS.available">2023-02-09</meta:user-defined>
    <meta:user-defined meta:name="DCTERMS.W3CDTF/OVERHEIDop.jaargang">2023</meta:user-defined>
    <meta:user-defined meta:name="OVERHEIDop.externeBijlage">Aanvraagdocument  publiceerbaar-A|exb-2023-6526</meta:user-defined>
    <meta:user-defined meta:name="OVERHEIDop.publicationIssue">58315</meta:user-defined>
    <meta:user-defined meta:name="OVERHEIDop.GmbID/DC.identifier">gmb-2023-58315</meta:user-defined>
    <meta:user-defined meta:name="OVERHEIDop.versieInformatie"/>
  </office:meta>
</office:document-meta>
</file>