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Alblasstraat 1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, Alblasstraat 15, 11-1-2023 t/m 3-2-2023, Locatie: Alblasstraat 15-H</text:p>
            <text:p text:style-name="common-al">Looptijd :11-01-2023 t/m 03-02-2023</text:p>
            <text:p text:style-name="common-al">Verzonden naar aanvrager op: 02-01-2023</text:p>
            <text:p text:style-name="common-al">Kenmerk gemeente: Z/22/21171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11714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812</text:span><text:line-break/><text:date style:data-style-name="dag" text:fixed="true" text:date-value="2023-01-05"/><text:line-break/><text:date style:data-style-name="jaar" text:fixed="true" text:date-value="2023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812</text:span><text:date style:data-style-name="nicedate" text:fixed="true" text:date-value="2023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812</text:span><text:date style:data-style-name="nicedate" text:fixed="true" text:date-value="2023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117143</meta:user-defined>
    <meta:user-defined meta:name="DCTERMS.abstract">OBJ, Alblasstraat 15, 11-1-2023 t/m 3-2-2023, Alblasstraat 15-H</meta:user-defined>
    <dc:language>nl</dc:language>
    <meta:user-defined meta:name="OVERHEIDop.locatietype/OVERHEIDop.gebiedsmarkering">Punt</meta:user-defined>
    <meta:user-defined meta:name="DC.title">Besluit apv vergunning Verleend Alblasstraat 15-H</meta:user-defined>
    <meta:user-defined meta:name="DCTERMS.W3CDTF/DCTERMS.available">2023-01-05</meta:user-defined>
    <meta:user-defined meta:name="DCTERMS.W3CDTF/OVERHEIDop.jaargang">2023</meta:user-defined>
    <meta:user-defined meta:name="OVERHEIDop.publicationIssue">5812</meta:user-defined>
    <meta:user-defined meta:name="OVERHEIDop.GmbID/DC.identifier">gmb-2023-5812</meta:user-defined>
    <meta:user-defined meta:name="OVERHEIDop.versieInformatie"/>
  </office:meta>
</office:document-meta>
</file>