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uiten behandeling gestelde aanvraag voor het bouwen van een tijdelijke woonunit voor een termijn van 1 jaar tijdens de verbouw van de woning aan Oude Lievelderweg 2 te Lieve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Kennisgeving aanvraag buiten behandeling</text:span>
          </text:p>
            <text:p text:style-name="common-al">(Lievelde)</text:p>
            <text:list text:style-name="id1-3-2-1-1-3">
              <text:list-item text:style-override="id1-3-2-1-1-3-1">
                <text:number>•</text:number>
                <text:p text:style-name="al">Oude Lievelderweg 2, het bouwen van een tijdelijke woonunit voor een termijn van 1 jaar tijdens de verbouw van de woning, buiten behandeling gelaten op 1-2-2023</text:p>
              </text:list-item>
            </text:list>
            <text:p text:style-name="last-al">Deze publicatie heeft een informatief karakt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58002</text:span><text:line-break/><text:date style:data-style-name="dag" text:fixed="true" text:date-value="2023-02-09"/><text:line-break/><text:date style:data-style-name="jaar" text:fixed="true" text:date-value="2023-02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8002</text:span><text:date style:data-style-name="nicedate" text:fixed="true" text:date-value="2023-02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8002</text:span><text:date style:data-style-name="nicedate" text:fixed="true" text:date-value="2023-02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0/xml/MC-DRP-OmgevingsvergunningAfhandeling-Web-ZM.xml</meta:user-defined>
    <meta:user-defined meta:name="OVERHEID.Gemeente/DC.creator">Oost Ge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Buiten behandeling gestelde aanvraag voor het bouwen van een tijdelijke woonunit voor een termijn van 1 jaar tijdens de verbouw van de woning aan Oude Lievelderweg 2 te Lievelde</meta:user-defined>
    <meta:user-defined meta:name="DCTERMS.W3CDTF/DCTERMS.available">2023-02-09</meta:user-defined>
    <meta:user-defined meta:name="DCTERMS.W3CDTF/OVERHEIDop.jaargang">2023</meta:user-defined>
    <meta:user-defined meta:name="OVERHEIDop.publicationIssue">58002</meta:user-defined>
    <meta:user-defined meta:name="OVERHEIDop.GmbID/DC.identifier">gmb-2023-58002</meta:user-defined>
    <meta:user-defined meta:name="OVERHEIDop.versieInformatie"/>
  </office:meta>
</office:document-meta>
</file>