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ieuw-Buinen, Kadastrale sectie R 1666, het bouwen van een boerderij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Het college van burgemeester en wethouders van de gemeente Borger-Odoorn deelt mee dat de volgende aanvraag omgevingsvergunning is ontvangen:</text:p>
            <text:p text:style-name="common-al">
            <text:span text:style-name="nadrukvet">Nieuw-Buinen</text:span>
          </text:p>
            <text:p text:style-name="common-al">Kadastrale sectie R 1666, </text:p>
            <text:p text:style-name="common-al">het bouwen van een boerderijwoning (Z2023-004145)</text:p>
            <text:p text:style-name="common-al">Datum ontvangst: 6 februari 2023</text:p>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57938</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938</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938</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Aanvraag omgevingsvergunning: gemeente Borger-Odoorn, Nieuw-Buinen, Kadastrale sectie R 1666, het bouwen van een boerderijwoning</meta:user-defined>
    <meta:user-defined meta:name="DCTERMS.W3CDTF/DCTERMS.available">2023-02-09</meta:user-defined>
    <meta:user-defined meta:name="DCTERMS.W3CDTF/OVERHEIDop.jaargang">2023</meta:user-defined>
    <meta:user-defined meta:name="OVERHEIDop.publicationIssue">57938</meta:user-defined>
    <meta:user-defined meta:name="OVERHEIDop.GmbID/DC.identifier">gmb-2023-57938</meta:user-defined>
    <meta:user-defined meta:name="OVERHEIDop.versieInformatie"/>
  </office:meta>
</office:document-meta>
</file>