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kel-Enschot, afgewezen aanvraag voor een omgevingsvergunning Z-HZ_WABO-2022-03489 Zandstraat 4 te Berkel-Enschot, bouwen van loods met stallen, verzonden 7 februari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afgewezen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</text:span>
            <text:span text:style-name="nadrukcur">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2-03489 - B - Zandstraat 4 te Berkel-Enschot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57773</text:span><text:line-break/><text:date style:data-style-name="dag" text:fixed="true" text:date-value="2023-02-09"/><text:line-break/><text:date style:data-style-name="jaar" text:fixed="true" text:date-value="2023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7773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7773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Berkel-Enschot, afgewezen aanvraag voor een omgevingsvergunning Z-HZ_WABO-2022-03489 Zandstraat 4 te Berkel-Enschot, bouwen van loods met stallen, verzonden 7 februari 2023.</meta:user-defined>
    <meta:user-defined meta:name="DCTERMS.W3CDTF/DCTERMS.available">2023-02-09</meta:user-defined>
    <meta:user-defined meta:name="DCTERMS.W3CDTF/OVERHEIDop.jaargang">2023</meta:user-defined>
    <meta:user-defined meta:name="OVERHEIDop.publicationIssue">57773</meta:user-defined>
    <meta:user-defined meta:name="OVERHEIDop.GmbID/DC.identifier">gmb-2023-57773</meta:user-defined>
    <meta:user-defined meta:name="OVERHEIDop.versieInformatie"/>
  </office:meta>
</office:document-meta>
</file>