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adhoevedorp, Jan van Gentstraat 54 A, 1171 GM, 21-12-2023, bouwen van 7 woningen, zaaknummer 039410274696, olonummer 8294211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567889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889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889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Badhoevedorp, Jan van Gentstraat 54 A, 1171 GM, 21-12-2023, bouwen van 7 woningen, zaaknummer 039410274696, olonummer 8294211.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7889</meta:user-defined>
    <meta:user-defined meta:name="OVERHEIDop.GmbID/DC.identifier">gmb-2023-567889</meta:user-defined>
    <meta:user-defined meta:name="OVERHEIDop.versieInformatie"/>
  </office:meta>
</office:document-meta>
</file>