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-Vennep, Welgelegen 1, 2152 BH, bouwen van een woning, 21-12-2023, zaaknummer 039410274559, olonummer 8297127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567884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88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88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Nieuw-Vennep, Welgelegen 1, 2152 BH, bouwen van een woning, 21-12-2023, zaaknummer 039410274559, olonummer 8297127.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884</meta:user-defined>
    <meta:user-defined meta:name="OVERHEIDop.GmbID/DC.identifier">gmb-2023-567884</meta:user-defined>
    <meta:user-defined meta:name="OVERHEIDop.versieInformatie"/>
  </office:meta>
</office:document-meta>
</file>