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1-12-2023 00:00 hebben wij aanvraag reguliere omgevingsvergunning voor het bouwen van een woning op het adres Wolbertusstraat 13 7478AM Diepenheim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67653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65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65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614405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p 21-12-2023 00:00 hebben wij aanvraag reguliere omgevingsvergunning voor het bouwen van een woning op het adres Wolbertusstraat 13 7478AM Diepenheim ontvangen.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653</meta:user-defined>
    <meta:user-defined meta:name="OVERHEIDop.GmbID/DC.identifier">gmb-2023-567653</meta:user-defined>
    <meta:user-defined meta:name="OVERHEIDop.versieInformatie"/>
  </office:meta>
</office:document-meta>
</file>