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fase 1 (deelplan De Vijver) Nieuw Boekhorst, Voorhout, het bouwen van 34 houtbouw- en 40 conceptmatige betoncasco woningen. Kenmerk Z2023-0000124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34 houtbouw- en 40 conceptmatige betoncasco woningen.</text:p>
            <text:p text:style-name="common-al"/>
            <text:p text:style-name="common-al">
            <text:span text:style-name="nadrukcur">Datum ontvangst:</text:span>22 dec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567569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569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569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3-00001245</meta:user-defined>
    <dc:language>nl</dc:language>
    <meta:user-defined meta:name="OVERHEIDop.locatietype/OVERHEIDop.gebiedsmarkering">Punt</meta:user-defined>
    <meta:user-defined meta:name="DC.title">Nieuwe aanvraag omgevingsvergunning, fase 1 (deelplan De Vijver) Nieuw Boekhorst, Voorhout, het bouwen van 34 houtbouw- en 40 conceptmatige betoncasco woningen. Kenmerk Z2023-00001245.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7569</meta:user-defined>
    <meta:user-defined meta:name="OVERHEIDop.GmbID/DC.identifier">gmb-2023-567569</meta:user-defined>
    <meta:user-defined meta:name="OVERHEIDop.versieInformatie"/>
  </office:meta>
</office:document-meta>
</file>