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Anderlechtlaan 250 , Amsterdam - Electrische onderstations - het aanleggen van duiker t.b.v. de bouw van een nieuw transformatorstat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aanleggen van duiker t.b.v. de bouw van een nieuw transformatorstation . Ontvangstdatum aanvraag: 28-11-2023 Aanvrager: TenneT TSO B.V. Zaaknummer: 12424588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5302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67482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48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48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53026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Anderlechtlaan 250 , Amsterdam - Electrische onderstations - het aanleggen van duiker t.b.v. de bouw van een nieuw transformatorstation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482</meta:user-defined>
    <meta:user-defined meta:name="OVERHEIDop.GmbID/DC.identifier">gmb-2023-567482</meta:user-defined>
    <meta:user-defined meta:name="OVERHEIDop.versieInformatie"/>
  </office:meta>
</office:document-meta>
</file>