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BOUWEN VAN EEN WONING (VERVANGING), BUITENWEG 25 OUD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bouwen van een woning (vervanging) op de locatie Buitenweg 25 te Oudehorne. Het besluit wordt voorbereid met de uitgebreide voorbereidingsprocedure, afdeling 3.4 Awb.</text:p>
            <text:p text:style-name="tussenkopcur">Ter inzage </text:p>
            <text:p text:style-name="common-al">De ontwerpbeschikking alsmede de daarbij behorende stukken liggen vanaf 29 december 2023 gedurende zes weken ter inzage in het gemeentehuis. </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Buitenweg25OH-OW01).</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67343</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343</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343</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NTWERPOMGEVINGSVERGUNNING, BOUWEN VAN EEN WONING (VERVANGING), BUITENWEG 25 OUDEHORNE</meta:user-defined>
    <meta:user-defined meta:name="DCTERMS.W3CDTF/DCTERMS.available">2023-12-29</meta:user-defined>
    <meta:user-defined meta:name="DCTERMS.W3CDTF/OVERHEIDop.jaargang">2023</meta:user-defined>
    <meta:user-defined meta:name="OVERHEIDop.publicationIssue">567343</meta:user-defined>
    <meta:user-defined meta:name="OVERHEIDop.GmbID/DC.identifier">gmb-2023-567343</meta:user-defined>
    <meta:user-defined meta:name="OVERHEIDop.versieInformatie"/>
  </office:meta>
</office:document-meta>
</file>