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woonhuis, Poortwachterslaan,  HZ_WABO-22-405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oortwachterslaan</text:p>
            <text:p text:style-name="common-al">HZ_WABO-22-40557</text:p>
            <text:p text:style-name="common-al">Toelichting: het bouwen van een woonhui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6705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05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05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Verlenging beslistermijn omgevingsvergunning, het bouwen van een woonhuis, Poortwachterslaan,  HZ_WABO-22-40557</meta:user-defined>
    <meta:user-defined meta:name="DCTERMS.W3CDTF/DCTERMS.available">2023-02-08</meta:user-defined>
    <meta:user-defined meta:name="DCTERMS.W3CDTF/OVERHEIDop.jaargang">2023</meta:user-defined>
    <meta:user-defined meta:name="OVERHEIDop.publicationIssue">56705</meta:user-defined>
    <meta:user-defined meta:name="OVERHEIDop.GmbID/DC.identifier">gmb-2023-56705</meta:user-defined>
    <meta:user-defined meta:name="OVERHEIDop.versieInformatie"/>
  </office:meta>
</office:document-meta>
</file>