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rdskampweg 6 6A, Omgevingsvergunning, bouwen twee bedrijfspan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twee bedrijfspanden</text:p>
            <text:p text:style-name="common-al"/>
            <text:p text:style-name="common-al">
            <text:span text:style-name="nadrukvet">Adres of locatie</text:span>: Weerdskampweg 6, 5222 BA 's-Hertogenbosch, Weerdskampweg 6A, 5222 BA 's-Hertogenbosch</text:p>
            <text:p text:style-name="common-al">
            <text:span text:style-name="nadrukvet">Omschrijving</text:span>: het bouwen van twee bedrijfspanden</text:p>
            <text:p text:style-name="common-al">
            <text:span text:style-name="nadrukvet">Kenmerknummer</text:span>: 079615787839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566714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714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6714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787839</meta:user-defined>
    <meta:user-defined meta:name="DCTERMS.abstract">Projectomschrijving: nieuwbouw 2 bedrijfspanden op locatie Weerdskampweg 6-6a te ,s Hertogenbosch, Toelichting: -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Weerdskampweg 6 6A, Omgevingsvergunning, bouwen twee bedrijfspanden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6714</meta:user-defined>
    <meta:user-defined meta:name="OVERHEIDop.GmbID/DC.identifier">gmb-2023-566714</meta:user-defined>
    <meta:user-defined meta:name="OVERHEIDop.versieInformatie"/>
  </office:meta>
</office:document-meta>
</file>