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diende aanvraag omgevingsvergunning: bouwen van een commerciële ruimte en 8 appartementen, Jan van Lieshoutstraat ongenummerd 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nderstaande aanvraag omgevingsvergunning is ingediend. </text:p>
            <text:p text:style-name="common-al"> Zaaknummer: EHV-ZP2023-005973 </text:p>
            <text:p text:style-name="common-al"> Omschrijving: bouwen van een commerciële ruimte en 8 appartementen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Jan van Lieshoutstraat ongenummerd  </text:p>
              </text:list-item>
            </text:list>
            <text:p text:style-name="common-al"> Datum ontvangst: 22-12-2023 </text:p>
            <text:p text:style-name="last-al">De ingekomen omgevingsvergunning is uitsluitend ter kennisgeving en ligt niet ter inzage. Hiertegen staat nog geen bezwaarmogelijkheid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565513</text:span><text:line-break/><text:date style:data-style-name="dag" text:fixed="true" text:date-value="2023-12-29"/><text:line-break/><text:date style:data-style-name="jaar" text:fixed="true" text:date-value="2023-12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65513</text:span><text:date style:data-style-name="nicedate" text:fixed="true" text:date-value="2023-12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65513</text:span><text:date style:data-style-name="nicedate" text:fixed="true" text:date-value="2023-12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3/xml/MC-DRP-OmgevingsvergunningAanvraa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EHV-ZP2023-005973</meta:user-defined>
    <meta:user-defined meta:name="DCTERMS.abstract">bouwen van een commerciële ruimte en 8 appartementen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Ingediende aanvraag omgevingsvergunning: bouwen van een commerciële ruimte en 8 appartementen, Jan van Lieshoutstraat ongenummerd</meta:user-defined>
    <meta:user-defined meta:name="DCTERMS.W3CDTF/DCTERMS.available">2023-12-29</meta:user-defined>
    <meta:user-defined meta:name="DCTERMS.W3CDTF/OVERHEIDop.jaargang">2023</meta:user-defined>
    <meta:user-defined meta:name="OVERHEIDop.publicationIssue">565513</meta:user-defined>
    <meta:user-defined meta:name="OVERHEIDop.GmbID/DC.identifier">gmb-2023-565513</meta:user-defined>
    <meta:user-defined meta:name="OVERHEIDop.versieInformatie"/>
  </office:meta>
</office:document-meta>
</file>