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bijeenkomst van persoonlijke aard aan Vleutstraat 22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evenement / Vleutstraat 22, 6114 KN te Susteren / Echt-Susteren / verzonden 18 december 2023 / het houden van een bijeenkomst van persoonlijke aard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Echt-Susteren, </text:span>
            <text:span text:style-name="datum">DATUM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63711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3711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3711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het houden van een bijeenkomst van persoonlijke aard aan Vleutstraat 22 te Susteren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3711</meta:user-defined>
    <meta:user-defined meta:name="OVERHEIDop.GmbID/DC.identifier">gmb-2023-563711</meta:user-defined>
    <meta:user-defined meta:name="OVERHEIDop.versieInformatie"/>
  </office:meta>
</office:document-meta>
</file>